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dentity"/><text:bookmark-start text:name="__RefHeading___identity_1"/><text:bookmark-start text:name="identity"/>Identity<text:bookmark-end text:name="__RefHeading___identity_1"/><text:bookmark-end text:name="ident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dentity comprises the attributes associated with an entity within a defined context.</text:p>
      <text:p text:style-name="Text_20_body">An entity includes a person, organization, process, service, device, system, or <text:a xlink:type="simple" xlink:href="https://wiki.didosolutions.com/dido/99_annexes/annex-b-terms-and-definitions/n/node" text:style-name="Internet_20_link" text:visited-style-name="Visited_20_Internet_20_Link">Node</text:a>. Different contexts associate different identities with the same entity. A person, for example, has distinct identities within an employer, financial institution, government agency, or online service.</text:p>
      <text:p text:style-name="Text_20_body">An Identity remains distinct from an Identifier. An Identity comprises attributes associated with an entity. An Identifier supplies a value or symbol used to distinguish or refer to the entity or its Identity within a particular scope.</text:p>
      <text:p text:style-name="Text_20_body">An Identity also remains distinct from a <text:a xlink:type="simple" xlink:href="https://wiki.didosolutions.com/dido/99_annexes/annex-b-terms-and-definitions/c/credential" text:style-name="Internet_20_link" text:visited-style-name="Visited_20_Internet_20_Link">Credential</text:a>. A Credential represents an identity or authority claim used during <text:a xlink:type="simple" xlink:href="https://wiki.didosolutions.com/dido/99_annexes/annex-b-terms-and-definitions/a/authentication" text:style-name="Internet_20_link" text:visited-style-name="Visited_20_Internet_20_Link">Authentication</text:a> or <text:a xlink:type="simple" xlink:href="https://wiki.didosolutions.com/dido/99_annexes/annex-b-terms-and-definitions/a/access_control" text:style-name="Internet_20_link" text:visited-style-name="Visited_20_Internet_20_Link">Access Control</text:a>. Authentication evaluates evidence associated with a claimed Ident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t of attributes associated with an entity within a defined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ISO/IEC 24760-1, *IT Security and Privacy: A framework for identity management, Part 1: Terminology and concepts*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dentity includes only the attributes relevant within its defined context. It does not necessarily contain every attribute associated with the entity.</text:p>
      <text:p text:style-name="Text_20_body">An entity has more than one Identity when different contexts associate different sets of attributes with it.</text:p>
      <text:p text:style-name="Text_20_body">An Identity does not independently establish the truth of its attributes, the authority of the entity, or permission to access a resource. Authentication evaluates an identity claim. Access Control determines whether the applicable policy permits a requested interaction.</text:p>
      <text:p text:style-name="Text_20_body">Identity lifecycle controls address creation, registration, assignment, modification, suspension, revocation, archival, and termin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Node Identity comprises the Node identifier, Node type, responsible organization, assigned role, certificate subject, and other attributes used to recognize the Node within a Test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1:18</meta:creation-date>
    <dc:creator>Generated</dc:creator>
    <dc:date>2026-08-22T18::01:18</dc:date>
    <dc:language>en-US</dc:language>
    <meta:editing-cycles>1</meta:editing-cycles>
    <meta:editing-duration>PT0S</meta:editing-duration>
    <dc:title>dido:99_annexes:annex-b-terms-and-definitions:i:identity</dc:title>
  </office:meta>
</office:document-meta>
</file>