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i:iac"/><text:bookmark-start text:name="__RefHeading___infrastructure_as_code_iac_1"/><text:bookmark-start text:name="infrastructure_as_code_iac"/>Infrastructure as Code (IaC)<text:bookmark-end text:name="__RefHeading___infrastructure_as_code_iac_1"/><text:bookmark-end text:name="infrastructure_as_code_iac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Infrastructure as Code (IaC) represents infrastructure through machine-processable definitions that automated tools use to provision, configure, modify, verify, and remove infrastructure resources.</text:p>
      <text:p text:style-name="Text_20_body">IaC applies software-engineering and <text:a xlink:type="simple" xlink:href="https://wiki.didosolutions.com/dido/99_annexes/annex-b-terms-and-definitions/c/configuration_management" text:style-name="Internet_20_link" text:visited-style-name="Visited_20_Internet_20_Link">Configuration Management</text:a> practices to infrastructure. These practices may include source control, review, testing, <text:a xlink:type="simple" xlink:href="https://wiki.didosolutions.com/dido/99_annexes/annex-b-terms-and-definitions/v/version_pinning" text:style-name="Internet_20_link" text:visited-style-name="Visited_20_Internet_20_Link">Version Pinning</text:a>, automated execution, <text:a xlink:type="simple" xlink:href="https://wiki.didosolutions.com/dido/99_annexes/annex-b-terms-and-definitions/t/traceability" text:style-name="Internet_20_link" text:visited-style-name="Visited_20_Internet_20_Link">Traceability</text:a>, and controlled change.</text:p>
      <text:p text:style-name="Text_20_body">An IaC definition may describe compute, storage, networking, identity, security, monitoring, provider configuration, relationships, and lifecycle behavior.</text:p>
      <text:p text:style-name="Text_20_body">Within Crucible, an <text:a xlink:type="simple" xlink:href="https://wiki.didosolutions.com/dido/99_annexes/annex-b-terms-and-definitions/i/infrastructure_baseline" text:style-name="Internet_20_link" text:visited-style-name="Visited_20_Internet_20_Link">Infrastructure Baseline</text:a> may contain IaC definitions that a deployment process realizes through the selected <text:a xlink:type="simple" xlink:href="https://wiki.didosolutions.com/dido/99_annexes/annex-b-terms-and-definitions/p/provider_plugin" text:style-name="Internet_20_link" text:visited-style-name="Visited_20_Internet_20_Link">Provider Plugin</text:a> and <text:a xlink:type="simple" xlink:href="https://wiki.didosolutions.com/dido/99_annexes/annex-b-terms-and-definitions/d/deployment_platform" text:style-name="Internet_20_link" text:visited-style-name="Visited_20_Internet_20_Link">Deployment Platform</text:a>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representation of infrastructure through machine-processable definitions used by automated tools to provision, configure, modify, verify, and remove infrastructure resource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infrastructure automation, software configuration management, cloud computing, and DevOps usag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IaC identifies an engineering approach rather than a particular language, tool, provider, or file format.</text:p>
      <text:p text:style-name="Text_20_body">Machine-processable infrastructure definitions do not become controlled IaC solely because they exist as files. Effective IaC also depends on version control, review, validation, repeatable execution, and change governanc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IaC definition specifies the compute nodes, virtual networks, subnets, storage, security rules, and load balancer required for a Kubernetes platform. An automated deployment process realizes those resources in the selected Cloud Environmen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0::17:36</meta:creation-date>
    <dc:creator>Generated</dc:creator>
    <dc:date>2026-08-24T10::17:36</dc:date>
    <dc:language>en-US</dc:language>
    <meta:editing-cycles>1</meta:editing-cycles>
    <meta:editing-duration>PT0S</meta:editing-duration>
    <dc:title>dido:99_annexes:annex-b-terms-and-definitions:i:iac</dc:title>
  </office:meta>
</office:document-meta>
</file>