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h:start"/><text:bookmark-start text:name="__RefHeading___h_1"/><text:bookmark-start text:name="h"/>H<text:bookmark-end text:name="__RefHeading___h_1"/><text:bookmark-end text:name="h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H</text:span> <text:span text:style-name="Strong_20_Emphasis"/><text:a xlink:type="simple" xlink:href="https://wiki.didosolutions.com/dido/99_annexes/99_annexes/annex-b-terms-and-definitions/h/start#add_a_new_term" text:style-name="Internet_20_link" text:visited-style-name="Visited_20_Internet_20_Link">Add New Term Prompt</text:a>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h
<text:a xlink:type="simple" xlink:href="https://wiki.didosolutions.com/dido/99_annexes/99_annexes/annex-b-terms-and-definitions/h/start" text:style-name="Internet_20_link" text:visited-style-name="Visited_20_Internet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H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5:07</meta:creation-date>
    <dc:creator>Generated</dc:creator>
    <dc:date>2026-08-24T07::05:07</dc:date>
    <dc:language>en-US</dc:language>
    <meta:editing-cycles>1</meta:editing-cycles>
    <meta:editing-duration>PT0S</meta:editing-duration>
    <dc:title>dido:99_annexes:annex-b-terms-and-definitions:h:start</dc:title>
  </office:meta>
</office:document-meta>
</file>