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h:hybrid_environment"/><text:bookmark-start text:name="__RefHeading___hybrid_environment_1"/><text:bookmark-start text:name="hybrid_environment"/>Hybrid Environment<text:bookmark-end text:name="__RefHeading___hybrid_environment_1"/><text:bookmark-end text:name="hybrid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Hybrid Environment combines two or more distinct operating environments that exchange information, services, workloads, artifacts, or operational control through defined interfaces and processes.</text:p>
      <text:p text:style-name="Text_20_body">The participating environments may include cloud, on-premises, connected, disconnected, air-gapped, development, test, production, or recovery environments.</text:p>
      <text:p text:style-name="Text_20_body">A Hybrid Environment preserves relevant differences among its participating environments while coordinating them as part of a broader operational arrangement.</text:p>
      <text:p text:style-name="Text_20_body">The hybrid model may distribute build, compliance, storage, deployment, monitoring, or operational activities among environments with different ownership, connectivity, assurance, or regulatory characteristic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onal arrangement that combines two or more distinct environments through defined exchanges of information, services, workloads, artifacts, or operational control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loud computing, enterprise architecture, distributed operations, and systems-integr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Hybrid Environment does not require continuous connectivity among all participating environments. Controlled transfer processes may connect a <text:a xlink:type="simple" xlink:href="https://wiki.didosolutions.com/dido/99_annexes/annex-b-terms-and-definitions/c/connected_environment" text:style-name="Internet_20_link" text:visited-style-name="Visited_20_Internet_20_Link">Connected Environment</text:a> with a <text:a xlink:type="simple" xlink:href="https://wiki.didosolutions.com/dido/99_annexes/annex-b-terms-and-definitions/d/disconnected_environment" text:style-name="Internet_20_link" text:visited-style-name="Visited_20_Internet_20_Link">Disconnected Environment</text:a> or <text:a xlink:type="simple" xlink:href="https://wiki.didosolutions.com/dido/99_annexes/annex-b-terms-and-definitions/a/air-gapped_environment" text:style-name="Internet_20_link" text:visited-style-name="Visited_20_Internet_20_Link">Air-Gapped Environment</text:a>.</text:p>
      <text:p text:style-name="Text_20_body">The term describes the combined operational arrangement rather than any single participating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organization builds and scans hardened machine images in a connected cloud environment, transfers approved bundles across an Air Gap, and deploys the images inside an on-premises enclave. Together, the connected and disconnected environments form a Hybrid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1:58</meta:creation-date>
    <dc:creator>Generated</dc:creator>
    <dc:date>2026-08-23T23::31:58</dc:date>
    <dc:language>en-US</dc:language>
    <meta:editing-cycles>1</meta:editing-cycles>
    <meta:editing-duration>PT0S</meta:editing-duration>
    <dc:title>dido:99_annexes:annex-b-terms-and-definitions:h:hybrid_environment</dc:title>
  </office:meta>
</office:document-meta>
</file>