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h:hybrid-cloud_deployment"/><text:bookmark-start text:name="__RefHeading___hybrid-cloud_deployment_1"/><text:bookmark-start text:name="hybrid-cloud_deployment"/>Hybrid-Cloud Deployment<text:bookmark-end text:name="__RefHeading___hybrid-cloud_deployment_1"/><text:bookmark-end text:name="hybrid-cloud_deployment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Hybrid-Cloud Deployment is an <text:a xlink:type="simple" xlink:href="https://wiki.didosolutions.com/dido/99_annexes/annex-b-terms-and-definitions/i/infrastructure_deployment" text:style-name="Internet_20_link" text:visited-style-name="Visited_20_Internet_20_Link">Infrastructure Deployment</text:a> that deploys related subjects across an identified combination of cloud and non-cloud <text:a xlink:type="simple" xlink:href="https://wiki.didosolutions.com/dido/99_annexes/annex-b-terms-and-definitions/i/infrastructure_environment" text:style-name="Internet_20_link" text:visited-style-name="Visited_20_Internet_20_Link">Infrastructure Environments</text:a>.</text:p>
      <text:p text:style-name="Text_20_body">The participating Infrastructure Environments may include:</text:p>
      <text:p text:style-name="Text_20_body">A public-cloud environmentA private-cloud environmentAn on-premises environmentAn <text:a xlink:type="simple" xlink:href="https://wiki.didosolutions.com/dido/99_annexes/annex-b-terms-and-definitions/e/edge_environment" text:style-name="Internet_20_link" text:visited-style-name="Visited_20_Internet_20_Link">Edge Environment</text:a>A provider-managed environmentA privately operated environmentThe deployment subjects may include:</text:p>
      <text:a xlink:type="simple" xlink:href="https://wiki.didosolutions.com/dido/99_annexes/annex-b-terms-and-definitions/i/infrastructure_resource" text:style-name="Internet_20_link" text:visited-style-name="Visited_20_Internet_20_Link">Infrastructure Resources</text:a>
      <text:a xlink:type="simple" xlink:href="https://wiki.didosolutions.com/dido/99_annexes/annex-b-terms-and-definitions/v/virtual_machine" text:style-name="Internet_20_link" text:visited-style-name="Visited_20_Internet_20_Link">Virtual Machines</text:a>
      <text:a xlink:type="simple" xlink:href="https://wiki.didosolutions.com/dido/99_annexes/annex-b-terms-and-definitions/k/kubernetes_cluster" text:style-name="Internet_20_link" text:visited-style-name="Visited_20_Internet_20_Link">Kubernetes Clusters</text:a>
      <text:a xlink:type="simple" xlink:href="https://wiki.didosolutions.com/dido/99_annexes/annex-b-terms-and-definitions/c/containerized_workload" text:style-name="Internet_20_link" text:visited-style-name="Visited_20_Internet_20_Link">Containerized Workloads</text:a>
      <text:a xlink:type="simple" xlink:href="https://wiki.didosolutions.com/dido/99_annexes/annex-b-terms-and-definitions/p/platform_service" text:style-name="Internet_20_link" text:visited-style-name="Visited_20_Internet_20_Link">Platform Services</text:a>
      <text:p text:style-name="Text_20_body">A Hybrid-Cloud Deployment differs from a multi-cloud deployment:</text:p>
      <text:p text:style-name="Text_20_body">A Hybrid-Cloud Deployment combines cloud and non-cloud Infrastructure EnvironmentsA multi-cloud deployment uses Infrastructure Environments supplied through more than one cloud providerA deployment may be both hybrid-cloud and multi-cloud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i/infrastructure_deployment" text:style-name="Internet_20_link" text:visited-style-name="Visited_20_Internet_20_Link">infrastructure deployment</text:a> that deploys related subjects across an identified combination of cloud and non-cloud <text:a xlink:type="simple" xlink:href="https://wiki.didosolutions.com/dido/99_annexes/annex-b-terms-and-definitions/i/infrastructure_environment" text:style-name="Internet_20_link" text:visited-style-name="Visited_20_Internet_20_Link">Infrastructure Environments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Hybrid-Cloud Deployment does not by itself prescribe:</text:p>
      <text:p text:style-name="Text_20_body">The participating cloud providerThe type of non-cloud environmentThe network relationship among environmentsThe placement of deployment subjectsThe identity or security modelThe synchronization mechanismThe operational authority for each environmentThe applicable deployment specification defines those detail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performs a Hybrid-Cloud Deployment by deploying a Kubernetes Cluster and Platform Services to a cloud Infrastructure Environment while deploying a Containerized Workload to an on-premises Infrastructure Environ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1:00</meta:creation-date>
    <dc:creator>Generated</dc:creator>
    <dc:date>2026-08-22T18::01:00</dc:date>
    <dc:language>en-US</dc:language>
    <meta:editing-cycles>1</meta:editing-cycles>
    <meta:editing-duration>PT0S</meta:editing-duration>
    <dc:title>dido:99_annexes:annex-b-terms-and-definitions:h:hybrid-cloud_deployment</dc:title>
  </office:meta>
</office:document-meta>
</file>