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h:health_reporting_role"/><text:bookmark-start text:name="__RefHeading___health_reporting_role_1"/><text:bookmark-start text:name="health_reporting_role"/>Health Reporting Role<text:bookmark-end text:name="__RefHeading___health_reporting_role_1"/><text:bookmark-end text:name="health_reporting_ro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Health Reporting Role identifies responsibility for reporting the operational condition of an FX logical Node.</text:p>
      <text:p text:style-name="Text_20_body">This role includes reporting lifecycle state, health status, availability, degradation, failure, recovery progress, warning conditions, timestamp, and status reason.</text:p>
      <text:p text:style-name="Text_20_body">The Health Reporting Role participates primarily in the FX Logical <text:a xlink:type="simple" xlink:href="https://wiki.didosolutions.com/dido/99_annexes/99_annexes/annex-b-terms-and-definitions/h/health_and_observability_plane" text:style-name="Internet_20_link" text:visited-style-name="Visited_20_Internet_20_Link">Health and Observability Plane</text:a>. It also supports the FX Logical <text:a xlink:type="simple" xlink:href="https://wiki.didosolutions.com/dido/99_annexes/99_annexes/annex-b-terms-and-definitions/c/control_plane" text:style-name="Internet_20_link" text:visited-style-name="Visited_20_Internet_20_Link">Control Plane</text:a> when health observations trigger commands or recovery coordination, and it supports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 when status records support review or <text:a xlink:type="simple" xlink:href="https://wiki.didosolutions.com/dido/99_annexes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porting operational condi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Health and Observability Plane from <text:a xlink:type="simple" xlink:href="https://wiki.didosolutions.com/fxdemo/02-part/start" text:style-name="Internet_20_link" text:visited-style-name="Visited_20_Internet_20_Link">Part 2: Distributed Node-Based Logical Architecture</text:a>, Section 9.4, and <text:a xlink:type="simple" xlink:href="https://wiki.didosolutions.com/dido/99_annexes/99_annexes/annex-b-terms-and-definitions/h/health_and_observability_plane" text:style-name="Internet_20_link" text:visited-style-name="Visited_20_Internet_20_Link">Health and Observability Plane</text:a> from <text:a xlink:type="simple" xlink:href="https://wiki.didosolutions.com/fxdemo/01-part/start" text:style-name="Internet_20_link" text:visited-style-name="Visited_20_Internet_20_Link">Part 1: Conceptual Architecture</text:a>, Section 8.4; generalised from health monitoring, Node status, heartbeat, and observability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Health Reporting Role does not prescribe a metrics tool, dashboard, telemetry format, log format, DDS status topic, REST endpoint, RPC method, or monitoring API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Validation Node performs the Health Reporting Role when it reports that its lifecycle state changed from Running to Degra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36:19</meta:creation-date>
    <dc:creator>Generated</dc:creator>
    <dc:date>2026-08-24T20::36:19</dc:date>
    <dc:language>en-US</dc:language>
    <meta:editing-cycles>1</meta:editing-cycles>
    <meta:editing-duration>PT0S</meta:editing-duration>
    <dc:title>dido:99_annexes:annex-b-terms-and-definitions:h:health_reporting_role</dc:title>
  </office:meta>
</office:document-meta>
</file>