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h:hardened_image"/><text:bookmark-start text:name="__RefHeading___hardened_image_1"/><text:bookmark-start text:name="hardened_image"/>Hardened Image<text:bookmark-end text:name="__RefHeading___hardened_image_1"/><text:bookmark-end text:name="hardened_imag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Hardened Image is a <text:a xlink:type="simple" xlink:href="https://wiki.didosolutions.com/dido/99_annexes/annex-b-terms-and-definitions/m/machine_image" text:style-name="Internet_20_link" text:visited-style-name="Visited_20_Internet_20_Link">Machine Image</text:a> configured to reduce security exposure and satisfy defined security requirements or benchmarks.</text:p>
      <text:p text:style-name="Text_20_body">The hardening process may remove or disable unnecessary services, restrict access, strengthen authentication, configure auditing, apply security policies, update packages, enforce secure defaults, and remediate identified findings.</text:p>
      <text:p text:style-name="Text_20_body">A Hardened Image reflects a defined security configuration at the time of its build. Continued security depends on controlled updates, vulnerability management, configuration management, monitoring, and operation within an appropriate environment.</text:p>
      <text:p text:style-name="Text_20_body">Within Crucible, hardening and compliance scanning occur as controlled image-build activities, and the resulting findings and evidence remain associated with the image and its <text:a xlink:type="simple" xlink:href="https://wiki.didosolutions.com/dido/99_annexes/annex-b-terms-and-definitions/p/provenance" text:style-name="Internet_20_link" text:visited-style-name="Visited_20_Internet_20_Link">Provenanc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m/machine_image" text:style-name="Internet_20_link" text:visited-style-name="Visited_20_Internet_20_Link">machine image</text:a> configured to reduce security exposure and satisfy defined security requirements or benchmark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ybersecurity, operating-system hardening, secure configuration, compliance engineering, and machine-image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Hardened Image is not necessarily accredited, authorized, vulnerability-free, or suitable for every operating context.</text:p>
      <text:p text:style-name="Text_20_body">The applicable hardening criteria depend on the operating system, threat model, compliance baseline, workload, and target environ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applies a DISA STIG profile to a <text:a xlink:type="simple" xlink:href="https://wiki.didosolutions.com/dido/99_annexes/annex-b-terms-and-definitions/r/rhel" text:style-name="Internet_20_link" text:visited-style-name="Visited_20_Internet_20_Link">Red Hat Enterprise Linux (RHEL)</text:a> 9 Guest Image, remediates applicable findings, disables unnecessary services, configures auditing, and produces a Hardened Image with associated compliance evi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01:34</meta:creation-date>
    <dc:creator>Generated</dc:creator>
    <dc:date>2026-08-24T08::01:34</dc:date>
    <dc:language>en-US</dc:language>
    <meta:editing-cycles>1</meta:editing-cycles>
    <meta:editing-duration>PT0S</meta:editing-duration>
    <dc:title>dido:99_annexes:annex-b-terms-and-definitions:h:hardened_image</dc:title>
  </office:meta>
</office:document-meta>
</file>