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guest_image"/><text:bookmark-start text:name="__RefHeading___guest_image_1"/><text:bookmark-start text:name="guest_image"/>Guest Image<text:bookmark-end text:name="__RefHeading___guest_image_1"/><text:bookmark-end text:name="guest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Guest Image is a <text:a xlink:type="simple" xlink:href="https://wiki.didosolutions.com/dido/99_annexes/annex-b-terms-and-definitions/m/machine_image" text:style-name="Internet_20_link" text:visited-style-name="Visited_20_Internet_20_Link">Machine Image</text:a> prepared to instantiate and operate as a guest system on a virtualization, cloud, or other host-managed platform.</text:p>
      <text:p text:style-name="Text_20_body">The image includes the operating-system and configuration elements required to interact with the hosting environment, such as boot configuration, device support, network initialization, storage handling, management agents, and platform-specific integration.</text:p>
      <text:p text:style-name="Text_20_body">A Guest Image may originate from a <text:a xlink:type="simple" xlink:href="https://wiki.didosolutions.com/dido/99_annexes/annex-b-terms-and-definitions/b/base_image" text:style-name="Internet_20_link" text:visited-style-name="Visited_20_Internet_20_Link">Base Image</text:a> and may later receive security hardening, workload capabilities, or provider-specific conversion.</text:p>
      <text:p text:style-name="Text_20_body">Within Crucible, a Guest Image represents an image state suitable for use as the foundation of a hosted virtual or cloud machin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m/machine_image" text:style-name="Internet_20_link" text:visited-style-name="Visited_20_Internet_20_Link">machine image</text:a> prepared to instantiate and operate as a guest system on a virtualization, cloud, or other host-managed plat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virtualization, cloud computing, guest-operating-system, and machine-image 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Guest Image identifies the intended hosted execution role of the image. It does not by itself indicate that the image is hardened, compliant, workload-specific, or approved for production use.</text:p>
      <text:p text:style-name="Text_20_body">A Guest Image may require conversion, metadata, or registration before use on a particular <text:a xlink:type="simple" xlink:href="https://wiki.didosolutions.com/dido/99_annexes/annex-b-terms-and-definitions/d/deployment_platform" text:style-name="Internet_20_link" text:visited-style-name="Visited_20_Internet_20_Link">Deployment Platform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prepares a RHEL 9 Machine Image with cloud-compatible boot, networking, storage, and management configuration. The resulting Guest Image can serve as the source for later hardening and capability lay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55:35</meta:creation-date>
    <dc:creator>Generated</dc:creator>
    <dc:date>2026-08-24T13::55:35</dc:date>
    <dc:language>en-US</dc:language>
    <meta:editing-cycles>1</meta:editing-cycles>
    <meta:editing-duration>PT0S</meta:editing-duration>
    <dc:title>dido:99_annexes:annex-b-terms-and-definitions:g:guest_image</dc:title>
  </office:meta>
</office:document-meta>
</file>