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g:governed_node_service_market"/><text:bookmark-start text:name="__RefHeading___governed_node_service_market_1"/><text:bookmark-start text:name="governed_node_service_market"/>Governed Node Service Market<text:bookmark-end text:name="__RefHeading___governed_node_service_market_1"/><text:bookmark-end text:name="governed_node_service_market"/></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Governed Node Service Market provides a governed market mechanism for selecting, assigning, substituting, reviewing, and compensating <text:a xlink:type="simple" xlink:href="https://wiki.didosolutions.com/dido/99_annexes/annex-b-terms-and-definitions/q/qualified_node" text:style-name="Internet_20_link" text:visited-style-name="Visited_20_Internet_20_Link">Qualified Nodes</text:a> and Qualified Service Providers that perform governed functions.</text:p>
      <text:p text:style-name="Text_20_body">The market does not operate as an unmanaged vendor list, open technical registry, or unrestricted service marketplace. It applies qualification, policy, evidence, Non-Functional Characteristic, jurisdictional, residency, sovereignty, service-level, compensation, and governance constraints before governed work receives assignment or compensation treatment.</text:p>
      <text:p text:style-name="Text_20_body">The Governed Node Service Market supports distributed authority with shared discipline. It allows multiple Qualified Service Providers and Qualified Nodes to perform bounded governed functions while preserving common rules for qualification, evidence, assignment, review, Competitive Substitution, Content Minimization, compensation eligibility, suspension, and appeal.</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arket mechanism that allocates governed functions among <text:a xlink:type="simple" xlink:href="https://wiki.didosolutions.com/dido/99_annexes/annex-b-terms-and-definitions/q/qualified_service_provider" text:style-name="Internet_20_link" text:visited-style-name="Visited_20_Internet_20_Link"> Qualified Service Providers</text:a> using <text:a xlink:type="simple" xlink:href="https://wiki.didosolutions.com/dido/99_annexes/annex-b-terms-and-definitions/q/qualified_node" text:style-name="Internet_20_link" text:visited-style-name="Visited_20_Internet_20_Link"> Qualified Nodes</text:a></text:span></text:p>
      <text:h text:style-name="Heading_20_2" text:outline-level="2"><text:bookmark-start text:name="__RefHeading___source_4"/><text:bookmark-start text:name="source"/>Source<text:bookmark-end text:name="__RefHeading___source_4"/><text:bookmark-end text:name="source"/></text:h>
      <text:p text:style-name="Text_20_body">Financial Systems Archetype, Part 7: Governed Node Service Market</text:p>
      <text:h text:style-name="Heading_20_2" text:outline-level="2"><text:bookmark-start text:name="__RefHeading___note_5"/><text:bookmark-start text:name="note"/>Note<text:bookmark-end text:name="__RefHeading___note_5"/><text:bookmark-end text:name="note"/></text:h>
      <text:p text:style-name="Text_20_body">The Governed Node Service Market relies on the Cost Recovery, Compensation, and Settlement Plane defined in Part 6 for work attribution, compensation claims, cost rules, settlement instructions, non-performance visibility, and under-compliance treatment.</text:p>
      <text:p text:style-name="Text_20_body">The Governed Node Service Market differs from a conventional vendor marketplace. It exposes qualification, conformance, governed functions, Non-Functional Characteristics, evidence obligations, selection constraints, compensation eligibility, and governance status.</text:p>
      <text:p text:style-name="Text_20_body">The Governed Node Service Market differs from blockchain, distributed ledger, and crypto models. It distributes governed work among qualified participants rather than relying on permissionless validation, cryptocurrency incentives, or a ledger-first organizing mechanism.</text:p>
      <text:h text:style-name="Heading_20_2" text:outline-level="2"><text:bookmark-start text:name="__RefHeading___example_6"/><text:bookmark-start text:name="example"/>Example<text:bookmark-end text:name="__RefHeading___example_6"/><text:bookmark-end text:name="example"/></text:h>
      <text:p text:style-name="Text_20_body">An FX processing environment uses the Governed Node Service Market to assign semantic validation, sanctions screening, policy evaluation, evidence recording, and settlement-support processing to Qualified Nodes operated by Qualified Service Providers. Each assignment depends on qualification, policy constraints, evidence obligations, Non-Functional Characteristics, jurisdictional constraints, and applicable Cost Rul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10:29</meta:creation-date>
    <dc:creator>Generated</dc:creator>
    <dc:date>2026-08-22T17::10:29</dc:date>
    <dc:language>en-US</dc:language>
    <meta:editing-cycles>1</meta:editing-cycles>
    <meta:editing-duration>PT0S</meta:editing-duration>
    <dc:title>dido:99_annexes:annex-b-terms-and-definitions:g:governed_node_service_market</dc:title>
  </office:meta>
</office:document-meta>
</file>