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g:governance_policy"/><text:bookmark-start text:name="__RefHeading___governance_policy_1"/><text:bookmark-start text:name="governance_policy"/>Governance Policy<text:bookmark-end text:name="__RefHeading___governance_policy_1"/><text:bookmark-end text:name="governance_polic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Governance Policy is a <text:a xlink:type="simple" xlink:href="https://wiki.didosolutions.com/dido/99_annexes/annex-b-terms-and-definitions/p/policy" text:style-name="Internet_20_link" text:visited-style-name="Visited_20_Internet_20_Link">Policy</text:a> that establishes the authority, rules, constraints, responsibilities, and decision processes used to govern an entity, activity, resource, or domain.</text:p>
      <text:p text:style-name="Text_20_body">A Governance Policy can govern:</text:p>
      <text:p text:style-name="Text_20_body">An <text:a xlink:type="simple" xlink:href="https://wiki.didosolutions.com/dido/99_annexes/annex-b-terms-and-definitions/o/organization" text:style-name="Internet_20_link" text:visited-style-name="Visited_20_Internet_20_Link">Organization</text:a>A <text:a xlink:type="simple" xlink:href="https://wiki.didosolutions.com/dido/99_annexes/annex-b-terms-and-definitions/c/community_of_interest" text:style-name="Internet_20_link" text:visited-style-name="Visited_20_Internet_20_Link">Community of Interest</text:a>A <text:a xlink:type="simple" xlink:href="https://wiki.didosolutions.com/dido/99_annexes/annex-b-terms-and-definitions/g/governance_domain" text:style-name="Internet_20_link" text:visited-style-name="Visited_20_Internet_20_Link">Governance Domain</text:a>A <text:a xlink:type="simple" xlink:href="https://wiki.didosolutions.com/dido/99_annexes/annex-b-terms-and-definitions/u/user" text:style-name="Internet_20_link" text:visited-style-name="Visited_20_Internet_20_Link">User</text:a>A <text:a xlink:type="simple" xlink:href="https://wiki.didosolutions.com/dido/99_annexes/annex-b-terms-and-definitions/r/role" text:style-name="Internet_20_link" text:visited-style-name="Visited_20_Internet_20_Link">Role</text:a>A <text:a xlink:type="simple" xlink:href="https://wiki.didosolutions.com/dido/99_annexes/annex-b-terms-and-definitions/n/node" text:style-name="Internet_20_link" text:visited-style-name="Visited_20_Internet_20_Link">Node</text:a>A <text:a xlink:type="simple" xlink:href="https://wiki.didosolutions.com/dido/99_annexes/annex-b-terms-and-definitions/n/node_set" text:style-name="Internet_20_link" text:visited-style-name="Visited_20_Internet_20_Link">Node Set</text:a>A <text:a xlink:type="simple" xlink:href="https://wiki.didosolutions.com/dido/99_annexes/annex-b-terms-and-definitions/t/test_environment" text:style-name="Internet_20_link" text:visited-style-name="Visited_20_Internet_20_Link">Test Environment</text:a>A <text:a xlink:type="simple" xlink:href="https://wiki.didosolutions.com/dido/99_annexes/annex-b-terms-and-definitions/t/test_object" text:style-name="Internet_20_link" text:visited-style-name="Visited_20_Internet_20_Link">Test Object</text:a>A <text:a xlink:type="simple" xlink:href="https://wiki.didosolutions.com/dido/99_annexes/annex-b-terms-and-definitions/t/test_run" text:style-name="Internet_20_link" text:visited-style-name="Visited_20_Internet_20_Link">Test Run</text:a>A <text:a xlink:type="simple" xlink:href="https://wiki.didosolutions.com/dido/99_annexes/annex-b-terms-and-definitions/t/test_result" text:style-name="Internet_20_link" text:visited-style-name="Visited_20_Internet_20_Link">Test Result</text:a>An <text:a xlink:type="simple" xlink:href="https://wiki.didosolutions.com/dido/99_annexes/annex-b-terms-and-definitions/a/artifact" text:style-name="Internet_20_link" text:visited-style-name="Visited_20_Internet_20_Link">Artifact</text:a>A <text:a xlink:type="simple" xlink:href="https://wiki.didosolutions.com/dido/99_annexes/annex-b-terms-and-definitions/b/baseline" text:style-name="Internet_20_link" text:visited-style-name="Visited_20_Internet_20_Link">Baseline</text:a>A <text:a xlink:type="simple" xlink:href="https://wiki.didosolutions.com/dido/99_annexes/annex-b-terms-and-definitions/c/catalog" text:style-name="Internet_20_link" text:visited-style-name="Visited_20_Internet_20_Link">Catalog</text:a>An <text:a xlink:type="simple" xlink:href="https://wiki.didosolutions.com/dido/99_annexes/annex-b-terms-and-definitions/o/operational_resource" text:style-name="Internet_20_link" text:visited-style-name="Visited_20_Internet_20_Link">Operational Resource</text:a>A processA decisionAnother governed subjectA Governance Policy can establish:</text:p>
      <text:p text:style-name="Text_20_body">The governing authorityThe governed subjectThe applicable scopeThe applicable jurisdictionThe responsible RolesPermitted actionsRequired actionsProhibited actionsDecision rightsApproval requirementsAccess constraintsChange-control rulesVersioning rulesRetention requirementsEvidence requirementsEvaluation criteriaArbitration rulesException processesEscalation processesEnforcement mechanismsReview requirementsEffective datesSupersession conditionsA Governance Policy can identify:</text:p>
      <text:p text:style-name="Text_20_body">Its identityIts nameIts descriptionIts <text:a xlink:type="simple" xlink:href="https://wiki.didosolutions.com/dido/99_annexes/annex-b-terms-and-definitions/v/version" text:style-name="Internet_20_link" text:visited-style-name="Visited_20_Internet_20_Link">Version</text:a>Its governing authorityIts governed subjectsIts applicable Governance DomainIts applicable OrganizationsIts applicable Communities of InterestIts applicable RolesIts effective timeIts expiration timeIts statusIts precedenceIts dependenciesIts enforcement mechanismIts exception authority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p/policy" text:style-name="Internet_20_link" text:visited-style-name="Visited_20_Internet_20_Link">Policy</text:a> that establishes the authority, rules, constraints, responsibilities, and decision processes used to govern a subject</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iki.didosolutions.com/dido/99_annexes/annex-b-terms-and-definitions/p/policy" text:style-name="Internet_20_link" text:visited-style-name="Visited_20_Internet_20_Link">Policy</text:a>
      <text:a xlink:type="simple" xlink:href="https://wiki.didosolutions.com/dido/99_annexes/annex-b-terms-and-definitions/g/governance_domain" text:style-name="Internet_20_link" text:visited-style-name="Visited_20_Internet_20_Link">Governance Domain</text:a>
      <text:p text:style-name="Text_20_body">DIDO Reference ArchitectureDIDO Reference Implementation Conceptual ModelDIDO-TE draft Requirements RegisterThis definition treats Governance Policy as a specialization of Policy. It adds the authority, responsibility, decision-right, enforcement, and accountability characteristics required for governance.</text:p>
      <text:h text:style-name="Heading_20_2" text:outline-level="2"><text:bookmark-start text:name="__RefHeading___note_5"/><text:bookmark-start text:name="note"/>Note<text:bookmark-end text:name="__RefHeading___note_5"/><text:bookmark-end text:name="note"/></text:h>
      <text:p text:style-name="Text_20_body">Every Governance Policy is a <text:a xlink:type="simple" xlink:href="https://wiki.didosolutions.com/dido/99_annexes/annex-b-terms-and-definitions/p/policy" text:style-name="Internet_20_link" text:visited-style-name="Visited_20_Internet_20_Link">Policy</text:a>. A Policy is not necessarily a Governance Policy.</text:p>
      <text:p text:style-name="Text_20_body">A Governance Policy differs from a <text:a xlink:type="simple" xlink:href="https://wiki.didosolutions.com/dido/99_annexes/annex-b-terms-and-definitions/g/governance_domain" text:style-name="Internet_20_link" text:visited-style-name="Visited_20_Internet_20_Link">Governance Domain</text:a>:</text:p>
      <text:p text:style-name="Text_20_body">A Governance Domain identifies the scope within which a governing authority applies governanceA Governance Policy establishes rules and decision processes applicable within that scopeA Governance Policy differs from a <text:a xlink:type="simple" xlink:href="https://wiki.didosolutions.com/dido/99_annexes/annex-b-terms-and-definitions/r/requirement" text:style-name="Internet_20_link" text:visited-style-name="Visited_20_Internet_20_Link">Requirement</text:a>:</text:p>
      <text:p text:style-name="Text_20_body">A Governance Policy establishes governing direction, constraints, responsibilities, or decision processesA Requirement states a necessary capability, behavior, quality, or constraint that a responsible subject must satisfyA Governance Policy can provide the source or rationale for one or more Requirements. The Requirements must state the resulting obligations in objectively verifiable form.</text:p>
      <text:p text:style-name="Text_20_body">A Governance Policy differs from <text:a xlink:type="simple" xlink:href="https://wiki.didosolutions.com/dido/99_annexes/annex-b-terms-and-definitions/a/acceptance_criteria" text:style-name="Internet_20_link" text:visited-style-name="Visited_20_Internet_20_Link">Acceptance Criteria</text:a>:</text:p>
      <text:p text:style-name="Text_20_body">A Governance Policy establishes governing rules and authorityAcceptance Criteria establish the conditions used to determine whether an evaluated subject or outcome is acceptableA Governance Policy can require an authority to establish or approve Acceptance Criteria.</text:p>
      <text:p text:style-name="Text_20_body">A Governance Policy differs from a <text:a xlink:type="simple" xlink:href="https://wiki.didosolutions.com/dido/99_annexes/annex-b-terms-and-definitions/v/verdict" text:style-name="Internet_20_link" text:visited-style-name="Visited_20_Internet_20_Link">Verdict</text:a>:</text:p>
      <text:p text:style-name="Text_20_body">A Governance Policy establishes the permitted Verdict values and the rules for assigning or using themA Verdict classifies a Test Result according to those rulesA Governance Policy differs from a <text:a xlink:type="simple" xlink:href="https://wiki.didosolutions.com/dido/99_annexes/annex-b-terms-and-definitions/v/validation_decision" text:style-name="Internet_20_link" text:visited-style-name="Visited_20_Internet_20_Link">Validation Decision</text:a>:</text:p>
      <text:p text:style-name="Text_20_body">A Governance Policy establishes who can make the Validation Decision and which criteria applyA Validation Decision records the determination made by applying those criteriaA Governance Policy does not govern effectively unless the policy identifies, directly or through referenced information:</text:p>
      <text:p text:style-name="Text_20_body">An authoritative sourceA governed subjectAn applicable scopeResponsible RolesApplicable rules or constraintsAn effective periodA means of determining complianceA process for handling exceptions or violationsMultiple Governance Policies can apply to the same subject. The applicable governance framework must resolve:</text:p>
      <text:p text:style-name="Text_20_body">PrecedenceOverlapConflictExceptionsJurisdictionSupersessionA Governance Policy can be represented as natural-language text, structured data, executable rules, or a combination of representations. The representation does not change the governing meaning of the policy.</text:p>
      <text:p text:style-name="Text_20_body">An automated mechanism can enforce a Governance Policy, but automation does not create the governing authority. The applicable Organization, Community of Interest, or authorized Role establishes that authority.</text:p>
      <text:p text:style-name="Text_20_body">A change to a Governance Policy can create a new <text:a xlink:type="simple" xlink:href="https://wiki.didosolutions.com/dido/99_annexes/annex-b-terms-and-definitions/v/version" text:style-name="Internet_20_link" text:visited-style-name="Visited_20_Internet_20_Link">Version</text:a>. The applicable change-control process should preserve:</text:p>
      <text:p text:style-name="Text_20_body">The previous VersionThe revised VersionThe reason for the changeThe approving authorityThe effective timeThe affected subjectsThe applicable ProvenanceThe applicable Traceability</text:p>
      <text:h text:style-name="Heading_20_2" text:outline-level="2"><text:bookmark-start text:name="__RefHeading___example_6"/><text:bookmark-start text:name="example"/>Example<text:bookmark-end text:name="__RefHeading___example_6"/><text:bookmark-end text:name="example"/></text:h>
      <text:p text:style-name="Text_20_body">A DIDO-TE Governance Policy governs the approval and use of a <text:a xlink:type="simple" xlink:href="https://wiki.didosolutions.com/dido/99_annexes/annex-b-terms-and-definitions/b/baseline" text:style-name="Internet_20_link" text:visited-style-name="Visited_20_Internet_20_Link">Baseline</text:a>.</text:p>
      <text:p text:style-name="Text_20_body">The Governance Policy establishes:</text:p>
      <text:p text:style-name="Text_20_body">The Organization that owns the BaselineThe Governance Domain in which the Baseline appliesThe Roles authorized to propose, review, approve, supersede, or withdraw the BaselineThe required <text:a xlink:type="simple" xlink:href="https://wiki.didosolutions.com/dido/99_annexes/annex-b-terms-and-definitions/e/evidence" text:style-name="Internet_20_link" text:visited-style-name="Visited_20_Internet_20_Link">Evidence</text:a>The applicable <text:a xlink:type="simple" xlink:href="https://wiki.didosolutions.com/dido/99_annexes/annex-b-terms-and-definitions/a/acceptance_criteria" text:style-name="Internet_20_link" text:visited-style-name="Visited_20_Internet_20_Link">Acceptance Criteria</text:a>The required <text:a xlink:type="simple" xlink:href="https://wiki.didosolutions.com/dido/99_annexes/annex-b-terms-and-definitions/t/test_results" text:style-name="Internet_20_link" text:visited-style-name="Visited_20_Internet_20_Link">Test Results</text:a>The permitted <text:a xlink:type="simple" xlink:href="https://wiki.didosolutions.com/dido/99_annexes/annex-b-terms-and-definitions/v/verdict" text:style-name="Internet_20_link" text:visited-style-name="Visited_20_Internet_20_Link">Verdicts</text:a>The process for making a <text:a xlink:type="simple" xlink:href="https://wiki.didosolutions.com/dido/99_annexes/annex-b-terms-and-definitions/v/validation_decision" text:style-name="Internet_20_link" text:visited-style-name="Visited_20_Internet_20_Link">Validation Decision</text:a>The treatment of failed, incomplete, interrupted, or repeated <text:a xlink:type="simple" xlink:href="https://wiki.didosolutions.com/dido/99_annexes/annex-b-terms-and-definitions/t/test_run" text:style-name="Internet_20_link" text:visited-style-name="Visited_20_Internet_20_Link">Test Runs</text:a>The change-control process for replacing the BaselineThe required Provenance and TraceabilityAn authorized Role applies the Governance Policy when reviewing the Test Results and Evidence associated with a proposed Baselin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7:26</meta:creation-date>
    <dc:creator>Generated</dc:creator>
    <dc:date>2026-08-22T16::17:26</dc:date>
    <dc:language>en-US</dc:language>
    <meta:editing-cycles>1</meta:editing-cycles>
    <meta:editing-duration>PT0S</meta:editing-duration>
    <dc:title>dido:99_annexes:annex-b-terms-and-definitions:g:governance_policy</dc:title>
  </office:meta>
</office:document-meta>
</file>