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g:governance_domain"/><text:bookmark-start text:name="__RefHeading___governance_domain_1"/><text:bookmark-start text:name="governance_domain"/>Governance Domain<text:bookmark-end text:name="__RefHeading___governance_domain_1"/><text:bookmark-end text:name="governance_domain"/></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Governance Domain is a governed organizational boundary within which an identified authority establishes and administers applicable policies, roles, resources, and operations.</text:p>
      <text:p text:style-name="Text_20_body">A Governance Domain establishes the governance context needed to determine:</text:p>
      <text:p text:style-name="Text_20_body">The governing authorityThe applicable Governance PoliciesThe applicable rolesThe principals assigned to those rolesThe resources governed by the domainThe operations permitted within the domainThe authorization required for each operationThe relationships with other Governance DomainsThe applicable legal and regulatory obligationsThe required recordsThe required EvidenceThe applicable ProvenanceThe required TraceabilityA Governance Domain can form part of a governance hierarchy. A parent Governance Domain can establish policies and constraints inherited by its child Governance Domains.</text:p>
      <text:p text:style-name="Text_20_body">A child Governance Domain can establish additional policies when the governance model permits them. The child Governance Domain cannot remove or override an inherited policy when the governance model requires additive inheritance.</text:p>
      <text:p text:style-name="Text_20_body">A Governance Domain can govern:</text:p>
      <text:p text:style-name="Text_20_body">OrganizationsCommunities of InterestUsersRolesTest EnvironmentsNode SetsNodesDeployment TargetsTest DefinitionsTest RunsTest ResultsBaselinesEvidenceCatalogsOperational resourcesA governed resource can identify the Governance Domain responsible for its authorization, policy, lifecycle, and accountability decis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organizational boundary within which an identified authority governs applicable policies, roles, resources, and operation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p text:style-name="Text_20_body">DIDO Reference Architecture, Communities of InterestDIDO Reference Architecture, DIDO Ecosphere CommunityDIDO Reference Architecture, DIDO Ecosystem CommunityDIDO Reference Architecture, DIDO Domain CommunityDIDO-TE draft Requirements Register, <text:span text:style-name="Source_20_Text">REQ-0001</text:span> through <text:span text:style-name="Source_20_Text">REQ-0010</text:span>DIDO-TE draft Requirements Register, <text:span text:style-name="Source_20_Text">REQ-0086</text:span>DIDO-TE governance and tenancy conceptsThe definition generalizes the governance characteristics of the DIDO Ecosphere, Ecosystem, and Domain Communities without using the existing semantic <text:a xlink:type="simple" xlink:href="https://wiki.didosolutions.com/dido/99_annexes/annex-b-terms-and-definitions/d/domain" text:style-name="Internet_20_link" text:visited-style-name="Visited_20_Internet_20_Link">Domain</text:a> concept for two different purposes.</text:p>
      <text:h text:style-name="Heading_20_2" text:outline-level="2"><text:bookmark-start text:name="__RefHeading___note_5"/><text:bookmark-start text:name="note"/>Note<text:bookmark-end text:name="__RefHeading___note_5"/><text:bookmark-end text:name="note"/></text:h>
      <text:p text:style-name="Text_20_body">A Governance Domain is distinct from a <text:a xlink:type="simple" xlink:href="https://wiki.didosolutions.com/dido/99_annexes/annex-b-terms-and-definitions/d/domain" text:style-name="Internet_20_link" text:visited-style-name="Visited_20_Internet_20_Link">Domain</text:a> that identifies a business or semantic area within an Ecosystem.</text:p>
      <text:p text:style-name="Text_20_body">A Governance Domain is also distinct from:</text:p>
      <text:p text:style-name="Text_20_body">A Domain Name System domainA Data Distribution Service domainA network domainA security classificationA physical locationA Deployment TargetA Test EnvironmentA software namespaceA Governance Domain can correspond to an organizational, program, project, product, operational, or community boundary.</text:p>
      <text:p text:style-name="Text_20_body">The DIDO governance hierarchy can represent:</text:p>
      <text:p text:style-name="Text_20_body">A DIDO Ecosphere Community as a Governance DomainA DIDO Ecosystem Community as a child Governance DomainA DIDO Domain Community as a child Governance DomainThe governance model determines:</text:p>
      <text:p text:style-name="Text_20_body">The permitted hierarchyThe governing authority at each levelThe roles available at each levelThe policy inheritance rulesThe authorization rulesThe resource-ownership rulesThe accountability rulesThe Evidence requirementsA resource does not become governed merely because it is technically located within a Governance Domain. The governance model must establish the relationship between the resource and the Governance Domain.</text:p>
      <text:h text:style-name="Heading_20_2" text:outline-level="2"><text:bookmark-start text:name="__RefHeading___example_6"/><text:bookmark-start text:name="example"/>Example<text:bookmark-end text:name="__RefHeading___example_6"/><text:bookmark-end text:name="example"/></text:h>
      <text:p text:style-name="Text_20_body">A DIDO Ecosphere Community establishes a Governance Domain for an organization.</text:p>
      <text:p text:style-name="Text_20_body">The organization creates a child Governance Domain for a testing program. The testing program creates another child Governance Domain for a particular DIDO-TE project.</text:p>
      <text:p text:style-name="Text_20_body">The project Governance Domain governs:</text:p>
      <text:p text:style-name="Text_20_body">The authorized usersThe applicable rolesThe Test EnvironmentsThe Node SetsThe Deployment TargetsThe Test DefinitionsThe Test RunsThe Test ResultsThe BaselinesThe EvidenceDIDO-TE evaluates requested operations against the Governance Policies applicable to the project Governance Domain and its governing ancestor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7::12:41</meta:creation-date>
    <dc:creator>Generated</dc:creator>
    <dc:date>2026-08-22T17::12:41</dc:date>
    <dc:language>en-US</dc:language>
    <meta:editing-cycles>1</meta:editing-cycles>
    <meta:editing-duration>PT0S</meta:editing-duration>
    <dc:title>dido:99_annexes:annex-b-terms-and-definitions:g:governance_domain</dc:title>
  </office:meta>
</office:document-meta>
</file>