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g:governance_constraint"/><text:bookmark-start text:name="__RefHeading___governance_constraint_1"/><text:bookmark-start text:name="governance_constraint"/>Governance Constraint<text:bookmark-end text:name="__RefHeading___governance_constraint_1"/><text:bookmark-end text:name="governance_constrai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governance constraint identifies a rule or control mechanism governing the definition, modification, versioning, or authority over architectural artifacts.</text:p>
      <text:p text:style-name="Text_20_body">Governance constraints support the retention of authority, lifecycle control, semantic and structural consistency, traceability, and the controlled evolution of architectural artifacts.</text:p>
      <text:p text:style-name="Text_20_body">A governance constraint differs from an implementation constraint. An implementation constraint is a limit or condition imposed by a selected technology, product, language, runtime, or deployment environment. A governance constraint defines control over architectural meaning, structure, lifecycle, and authority within the <text:a xlink:type="simple" xlink:href="https://wiki.didosolutions.com/dido/99_annexes/annex-b-terms-and-definitions/r/reference_architecture" text:style-name="Internet_20_link" text:visited-style-name="Visited_20_Internet_20_Link">Reference Architecture (RA)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ule or control mechanism governing the definition, modification, versioning, or authority over architectural artifac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annex-b-terms-and-definitions/r/reference_architecture" text:style-name="Internet_20_link" text:visited-style-name="Visited_20_Internet_20_Link">Reference Architecture (RA)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governance constraint preserves controlled meaning, structure, lifecycle, and authority for architectural artifac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governance constraint requires approved authority review before a <text:a xlink:type="simple" xlink:href="https://wiki.didosolutions.com/fxdemo/dido_99_annexes/annex-b-terms-and-definitions/s/semantic_artifact" text:style-name="Internet_20_link" text:visited-style-name="Visited_20_Internet_20_Link">semantic_artifact</text:a>, <text:a xlink:type="simple" xlink:href="https://wiki.didosolutions.com/fxdemo/dido_99_annexes/annex-b-terms-and-definitions/s/structural_artifact" text:style-name="Internet_20_link" text:visited-style-name="Visited_20_Internet_20_Link">structural_artifact</text:a>, <text:a xlink:type="simple" xlink:href="https://wiki.didosolutions.com/dido/99_annexes/annex-b-terms-and-definitions/c/conformance_point" text:style-name="Internet_20_link" text:visited-style-name="Visited_20_Internet_20_Link">Conformance Point</text:a>, or <text:a xlink:type="simple" xlink:href="https://wiki.didosolutions.com/dido/99_annexes/annex-b-terms-and-definitions/a/attachment_point" text:style-name="Internet_20_link" text:visited-style-name="Visited_20_Internet_20_Link">Attachment Point</text:a> chang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58:45</meta:creation-date>
    <dc:creator>Generated</dc:creator>
    <dc:date>2026-08-24T08::58:45</dc:date>
    <dc:language>en-US</dc:language>
    <meta:editing-cycles>1</meta:editing-cycles>
    <meta:editing-duration>PT0S</meta:editing-duration>
    <dc:title>dido:99_annexes:annex-b-terms-and-definitions:g:governance_constraint</dc:title>
  </office:meta>
</office:document-meta>
</file>