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g:governance_and_authority"/><text:bookmark-start text:name="__RefHeading___governance_and_authority_1"/><text:bookmark-start text:name="governance_and_authority"/>Governance and Authority<text:bookmark-end text:name="__RefHeading___governance_and_authority_1"/><text:bookmark-end text:name="governance_and_authority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Governance and Authority define who may define, change, approve, apply, release, review, or rely on structured information, semantic definitions, interpretation rules, policies, versions, and evidence.</text:p>
      <text:p text:style-name="Text_20_body">Governance controls the lifecycle and accountability. Authority identifies the source or body responsible for a definition, rule, policy, decision, release, or interpretation. Together, they prevent meaning and control from drifting silently across systems, tools, implementations, or organisations.
'
Governance and Authority remain distinct from the technical mechanisms that implement them. A repository, policy engine, approval workflow, access-control mechanism, or configuration service may support governance, but it does not replace the governance concer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ility and control over definition, change, approval, application, release, review, or relianc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Informed by SIP-RA governance and authority concerns, aligned with FDIS-RA semantic governance, version context, auditability, and institutional accountability; adapted from FX Demo Reference Architecture material on IEF policy release, schema governance, ontology governance, QoS governance, topic governance, data governance, and node role governanc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Governance and Authority apply to concepts, models, definitions, policies, rules, profiles, artefacts, deployment configurations, and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olicy authority may approve which transaction details may be released to a regulator, while a semantic authority may approve the meaning of a regulatory classif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1:09</meta:creation-date>
    <dc:creator>Generated</dc:creator>
    <dc:date>2026-08-24T00::11:09</dc:date>
    <dc:language>en-US</dc:language>
    <meta:editing-cycles>1</meta:editing-cycles>
    <meta:editing-duration>PT0S</meta:editing-duration>
    <dc:title>dido:99_annexes:annex-b-terms-and-definitions:g:governance_and_authority</dc:title>
  </office:meta>
</office:document-meta>
</file>