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g:governance"/><text:bookmark-start text:name="__RefHeading___governance_1"/><text:bookmark-start text:name="governance"/>Governance<text:bookmark-end text:name="__RefHeading___governance_1"/><text:bookmark-end text:name="governan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Governance establishes the authorities, responsibilities, decision-making processes, and controls that direct, oversee, and maintain an identified subject throughout its lifecycle.</text:p>
      <text:p text:style-name="Text_20_body">Governance provides the framework within which policies, requirements, standards, procedures, and decisions are created, approved, applied, monitored, and revised.</text:p>
      <text:p text:style-name="Text_20_body">In DIDO Solutions architectures, Governance ensures that architectural artefacts, implementations, configurations, semantic definitions, and operational activities remain subject to defined authority, accountability, and change control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ystem of authority, responsibility, decision making, and control used to direct and oversee an identified subje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tructured Information Processing Reference Architecture (SIP-RA)<text:a xlink:type="simple" xlink:href="https://wiki.didosolutions.com/dido/03-dido-te/99-annexes/annex-b-references/dte-007" text:style-name="Internet_20_link" text:visited-style-name="Visited_20_Internet_20_Link">[DTE7]</text:a>, Federated Data Interpretation Systems Reference Architecture (FDIS-RA)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Governance differs from management.</text:p>
      <text:p text:style-name="Text_20_body">Governance establishes authority, direction, oversight, accountability, and control.</text:p>
      <text:p text:style-name="Text_20_body">Management plans, coordinates, and performs activities within the governance frame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governance body approves changes to a Reference Architecture, while project management coordinates implementation of the approved chang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8:25</meta:creation-date>
    <dc:creator>Generated</dc:creator>
    <dc:date>2026-08-24T02::08:25</dc:date>
    <dc:language>en-US</dc:language>
    <meta:editing-cycles>1</meta:editing-cycles>
    <meta:editing-duration>PT0S</meta:editing-duration>
    <dc:title>dido:99_annexes:annex-b-terms-and-definitions:g:governance</dc:title>
  </office:meta>
</office:document-meta>
</file>