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google_cloud_platform"/><text:bookmark-start text:name="__RefHeading___google_cloud_platform_1"/><text:bookmark-start text:name="google_cloud_platform"/>Google Cloud Platform<text:bookmark-end text:name="__RefHeading___google_cloud_platform_1"/><text:bookmark-end text:name="google_cloud_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Google Cloud Platform is a commercial cloud computing platform that provides computing, storage, networking, database, security, management, application, data-processing, and related technology services through Google-operated infrastructure.</text:p>
      <text:p text:style-name="Text_20_body">Google Cloud Platform commonly uses the abbreviation <text:span text:style-name="Strong_20_Emphasis">GCP</text:span>. Google also uses <text:span text:style-name="Strong_20_Emphasis">Google Cloud</text:span> as the broader product and service brand.</text:p>
      <text:p text:style-name="Text_20_body">Within Crucible, Google Cloud Platform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creates and manages Infrastructure Environments.</text:p>
      <text:p text:style-name="Text_20_body">Google Cloud Platform provides proprietary service interfaces, resource models, identity mechanisms, configuration formats, and operational services. A Crucible Provider Implementation can isolate those provider-specific dependencies from provider-independent Crucible Descriptions and Infrastructure Baseli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commercial cloud computing platform provided by Google LLC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docs.cloud.google.com/docs/overview" text:style-name="Internet_20_link" text:visited-style-name="Visited_20_Internet_20_Link">Google, Google Cloud Overview</text:a>
      <text:a xlink:type="simple" xlink:href="https://cloud.google.com/gcp" text:style-name="Internet_20_link" text:visited-style-name="Visited_20_Internet_20_Link">Google, Google Cloud Platform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bbreviation <text:span text:style-name="Strong_20_Emphasis">GCP</text:span> refers to Google Cloud Platform.</text:p>
      <text:p text:style-name="Text_20_body">Google Cloud Platform identifies a named Cloud Provider and Deployment Platform. The term does not identify a specific Google Cloud service, organization, folder, project, region, zone, or deployed Infrastructure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Provider Implementation translates a provider-independent Infrastructure Baseline into Google Cloud resources, including virtual private clouds, compute instances, storage resources, service accounts, and security contro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6:11</meta:creation-date>
    <dc:creator>Generated</dc:creator>
    <dc:date>2026-08-23T23::06:11</dc:date>
    <dc:language>en-US</dc:language>
    <meta:editing-cycles>1</meta:editing-cycles>
    <meta:editing-duration>PT0S</meta:editing-duration>
    <dc:title>dido:99_annexes:annex-b-terms-and-definitions:g:google_cloud_platform</dc:title>
  </office:meta>
</office:document-meta>
</file>