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itops"/><text:bookmark-start text:name="__RefHeading___git_operations_gitops_1"/><text:bookmark-start text:name="git_operations_gitops"/>Git Operations (GitOps)<text:bookmark-end text:name="__RefHeading___git_operations_gitops_1"/><text:bookmark-end text:name="git_operations_gitop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Git Operations (GitOps) applies <text:a xlink:type="simple" xlink:href="https://wiki.didosolutions.com/dido/99_annexes/annex-b-terms-and-definitions/g/git" text:style-name="Internet_20_link" text:visited-style-name="Visited_20_Internet_20_Link">Git</text:a> and <text:a xlink:type="simple" xlink:href="https://wiki.didosolutions.com/dido/99_annexes/annex-b-terms-and-definitions/d/declarative_configuration" text:style-name="Internet_20_link" text:visited-style-name="Visited_20_Internet_20_Link">Declarative Configuration</text:a> practices to the operation and management of software systems, applications, infrastructure, or services.</text:p>
      <text:p text:style-name="Text_20_body">In a GitOps approach, a <text:a xlink:type="simple" xlink:href="https://wiki.didosolutions.com/dido/99_annexes/annex-b-terms-and-definitions/v/version_control_system" text:style-name="Internet_20_link" text:visited-style-name="Visited_20_Internet_20_Link">Version Control System</text:a> contains the authoritative declaration of the desired operational state.</text:p>
      <text:p text:style-name="Text_20_body">GitOps applies four core principles:</text:p>
      <text:p text:style-name="Text_20_body">DeclarativeVersioned and immutablePulled automaticallyContinuously reconciledA GitOps implementation:</text:p>
      <text:p text:style-name="Text_20_body">Represents the desired state declarativelyRecords the desired state in a Version Control SystemIdentifies each revision of the desired stateDetects changes to the recorded desired stateRetrieves approved changes automaticallyCompares the actual operational state with the desired stateReconciles differences between the actual state and the desired stateReports reconciliation status or failureGitOps uses Git repository history to provide:</text:p>
      <text:p text:style-name="Text_20_body">Change identificationRevision historyReviewable changesRollback targets<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t/traceability" text:style-name="Internet_20_link" text:visited-style-name="Visited_20_Internet_20_Link">Traceability</text:a>Within Crucible documentation, GitOps provides an operational approach for applying approved Declarative Configuration from Git repositories to managed environments and reconciling those environments with the recorded desired stat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perational approach that records declarative desired state in a Version Control System and automatically reconciles actual operational state with that desired stat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OpenGitOps, <text:span text:style-name="Emphasis">GitOps Principles</text:span>Cloud Native Computing Foundation, <text:span text:style-name="Emphasis">Cloud Native Glossary: GitOps</text:span></text:p>
      <text:h text:style-name="Heading_20_2" text:outline-level="2"><text:bookmark-start text:name="__RefHeading___note_5"/><text:bookmark-start text:name="note"/>Note<text:bookmark-end text:name="__RefHeading___note_5"/><text:bookmark-end text:name="note"/></text:h>
      <text:p text:style-name="Text_20_body">The term <text:span text:style-name="Strong_20_Emphasis">GitOps</text:span> combines <text:span text:style-name="Strong_20_Emphasis">Git</text:span> and <text:span text:style-name="Strong_20_Emphasis">Operations</text:span>.</text:p>
      <text:p text:style-name="Text_20_body">GitOps uses <text:a xlink:type="simple" xlink:href="https://wiki.didosolutions.com/dido/99_annexes/annex-b-terms-and-definitions/g/git" text:style-name="Internet_20_link" text:visited-style-name="Visited_20_Internet_20_Link">Git</text:a> as the conventional Version Control System, but its architectural principles depend on controlled versioning, immutability, automatic retrieval, and continuous reconciliation rather than on a particular repository-hosting product.</text:p>
      <text:p text:style-name="Text_20_body">GitOps differs from a general Git-based <text:a xlink:type="simple" xlink:href="https://wiki.didosolutions.com/dido/99_annexes/annex-b-terms-and-definitions/w/workflow" text:style-name="Internet_20_link" text:visited-style-name="Visited_20_Internet_20_Link">Workflow</text:a>. A Git-based Workflow uses Git to coordinate work. GitOps additionally requires declarative desired state and automated reconciliation of actual state with that desired state.</text:p>
      <text:p text:style-name="Text_20_body">GitOps differs from a <text:a xlink:type="simple" xlink:href="https://wiki.didosolutions.com/dido/99_annexes/annex-b-terms-and-definitions/c/ci_cd_pipeline" text:style-name="Internet_20_link" text:visited-style-name="Visited_20_Internet_20_Link">CI/CD Pipeline</text:a>. A CI/CD Pipeline builds, tests, packages, or delivers changes. A GitOps mechanism observes approved desired state and reconciles an operational environment with that state. A CI/CD Pipeline and a GitOps mechanism can participate in the same Workflow.</text:p>
      <text:p text:style-name="Text_20_body">GitOps does not require a particular:</text:p>
      <text:p text:style-name="Text_20_body">Git-hosting serviceRepository providerBranch strategyReconciliation toolDeployment platformInfrastructure provider</text:p>
      <text:h text:style-name="Heading_20_2" text:outline-level="2"><text:bookmark-start text:name="__RefHeading___example_6"/><text:bookmark-start text:name="example"/>Example<text:bookmark-end text:name="__RefHeading___example_6"/><text:bookmark-end text:name="example"/></text:h>
      <text:p text:style-name="Text_20_body">An approved change to Declarative Configuration is merged into a designated Git branch. A GitOps mechanism detects the new repository state, retrieves the change, compares the declared desired state with the actual deployment state, applies the required changes, and reports the reconciliation resul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9:04</meta:creation-date>
    <dc:creator>Generated</dc:creator>
    <dc:date>2026-08-22T17::49:04</dc:date>
    <dc:language>en-US</dc:language>
    <meta:editing-cycles>1</meta:editing-cycles>
    <meta:editing-duration>PT0S</meta:editing-duration>
    <dc:title>dido:99_annexes:annex-b-terms-and-definitions:g:gitops</dc:title>
  </office:meta>
</office:document-meta>
</file>