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validation_result_endpoint"/><text:bookmark-start text:name="__RefHeading___fx_validation_result_endpoint_1"/><text:bookmark-start text:name="fx_validation_result_endpoint"/>FX Validation Result Endpoint<text:bookmark-end text:name="__RefHeading___fx_validation_result_endpoint_1"/><text:bookmark-end text:name="fx_validation_result_endpoi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Validation Result Endpoint carries FX validation outcomes from the FX Validation Node to downstream FX logical Nodes.</text:p>
      <text:p text:style-name="Text_20_body">The endpoint supports validation review, semantic interpretation, contract state processing, audit, provenance, and <text:a xlink:type="simple" xlink:href="https://wiki.didosolutions.com/dido/99_annexes/annex-b-terms-and-definitions/e/evidence" text:style-name="Internet_20_link" text:visited-style-name="Visited_20_Internet_20_Link">evidence</text:a> expectations. It carries FX Validation Result information that identifies validation status, errors or warnings, input reference, rule version, producing <text:a xlink:type="simple" xlink:href="https://wiki.didosolutions.com/dido/99_annexes/annex-b-terms-and-definitions/n/node" text:style-name="Internet_20_link" text:visited-style-name="Visited_20_Internet_20_Link">Node</text:a>, timestamp, and provenance reference.</text:p>
      <text:p text:style-name="Text_20_body">The FX Validation Result Endpoint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relates to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validation outcomes require <text:a xlink:type="simple" xlink:href="https://wiki.didosolutions.com/dido/99_annexes/annex-b-terms-and-definitions/t/traceability" text:style-name="Internet_20_link" text:visited-style-name="Visited_20_Internet_20_Link">traceability</text:a> to the validated input, validation logic, rule version, and producing Nod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c/communication_endpoint" text:style-name="Internet_20_link" text:visited-style-name="Visited_20_Internet_20_Link">Communication Endpoint</text:a> carrying validation outcomes for FX transaction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and <text:a xlink:type="simple" xlink:href="https://wiki.didosolutions.com/dido/99_annexes/annex-b-terms-and-definitions/c/communication_endpoint" text:style-name="Internet_20_link" text:visited-style-name="Visited_20_Internet_20_Link">Communication Endpoint</text:a> from <text:a xlink:type="simple" xlink:href="https://wiki.didosolutions.com/fxdemo/01-part/start" text:style-name="Internet_20_link" text:visited-style-name="Visited_20_Internet_20_Link">Part 1: Conceptual Architecture</text:a>, Section 7.6; generalised from validation result and data-plan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Validation Result Endpoint is not a validation engine, schema validator, DDS Topic, REST resource, RPC method, message queue, event stream, file, or database tabl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Validation Node publishes an FX Validation Result that the FX Semantic Interpretation Node and FX Audit and Provenance Node consu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7:00</meta:creation-date>
    <dc:creator>Generated</dc:creator>
    <dc:date>2026-08-23T22::27:00</dc:date>
    <dc:language>en-US</dc:language>
    <meta:editing-cycles>1</meta:editing-cycles>
    <meta:editing-duration>PT0S</meta:editing-duration>
    <dc:title>dido:99_annexes:annex-b-terms-and-definitions:f:fx_validation_result_endpoint</dc:title>
  </office:meta>
</office:document-meta>
</file>