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validation_node"/><text:bookmark-start text:name="__RefHeading___fx_validation_node_1"/><text:bookmark-start text:name="fx_validation_node"/>FX Validation Node<text:bookmark-end text:name="__RefHeading___fx_validation_node_1"/><text:bookmark-end text:name="fx_validation_node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<text:span text:style-name="Strong_20_Emphasis">FX Validation Node</text:span> validates candidate FX transaction information against applicable structural, syntactic, compatibility, and profile-level expectations.</text:p>
      <text:p text:style-name="Text_20_body">The FX Validation Node performs structural validation responsibilities. It consumes FX Transaction Candidate information, checks required fields and constraints, identifies validation outcomes, produces FX Validation Results, and records validation provenance.</text:p>
      <text:p text:style-name="Text_20_body">The FX Validation Node participates primarily in the <text:a xlink:type="simple" xlink:href="https://wiki.didosolutions.com/dido/99_annexes/annex-b-terms-and-definitions/l/logical_data_plane" text:style-name="Internet_20_link" text:visited-style-name="Visited_20_Internet_20_Link">Logical Data Plane</text:a>. It also participates in the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when it records validation lineage and in the <text:a xlink:type="simple" xlink:href="https://wiki.didosolutions.com/dido/99_annexes/annex-b-terms-and-definitions/l/logical_health_and_observability_plane" text:style-name="Internet_20_link" text:visited-style-name="Visited_20_Internet_20_Link">Logical Health and Observability Plane</text:a> when it reports operational condi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FX logical <text:a xlink:type="simple" xlink:href="https://wiki.didosolutions.com/dido/99_annexes/annex-b-terms-and-definitions/l/logical_node" text:style-name="Internet_20_link" text:visited-style-name="Visited_20_Internet_20_Link">Node</text:a> responsible for validating candidate FX transaction inform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<text:a xlink:type="simple" xlink:href="https://wiki.didosolutions.com/dido/99_annexes/annex-b-terms-and-definitions/l/logical_node" text:style-name="Internet_20_link" text:visited-style-name="Visited_20_Internet_20_Link">Logical Node</text:a> from Part 2, Section 6.2, and <text:a xlink:type="simple" xlink:href="https://wiki.didosolutions.com/dido/99_annexes/annex-b-terms-and-definitions/n/node" text:style-name="Internet_20_link" text:visited-style-name="Visited_20_Internet_20_Link">Node</text:a> from Part 1, Section 7.2; generalised from validation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FX Validation Node validates logical FX information structures. It does not prescribe a validation engine, programming language, schema language, rules engine, or runtime servi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Validation Node consumes an FX Transaction Candidate and produces an FX Validation Result that identifies whether the candidate transaction satisfies the applicable logical validation expect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0::53:40</meta:creation-date>
    <dc:creator>Generated</dc:creator>
    <dc:date>2026-08-22T20::53:40</dc:date>
    <dc:language>en-US</dc:language>
    <meta:editing-cycles>1</meta:editing-cycles>
    <meta:editing-duration>PT0S</meta:editing-duration>
    <dc:title>dido:99_annexes:annex-b-terms-and-definitions:f:fx_validation_node</dc:title>
  </office:meta>
</office:document-meta>
</file>