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x_transaction_lifestyle_status"/><text:bookmark-start text:name="__RefHeading___fx_transaction_lifecycle_state_1"/><text:bookmark-start text:name="fx_transaction_lifecycle_state"/>FX Transaction Lifecycle State<text:bookmark-end text:name="__RefHeading___fx_transaction_lifecycle_state_1"/><text:bookmark-end text:name="fx_transaction_lifecycle_state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FX Transaction Lifecycle States identify the logical processing condition of FX transaction information as it moves through intake, validation, semantic interpretation, contract state processing, cash-flow computation, release evaluation, audit, provenance, replay, and reconstruction.</text:p>
      <text:p text:style-name="Text_20_body">The FX Demo Logical Profile uses lifecycle states to support review, <text:a xlink:type="simple" xlink:href="https://wiki.didosolutions.com/dido/99_annexes/annex-b-terms-and-definitions/t/traceability" text:style-name="Internet_20_link" text:visited-style-name="Visited_20_Internet_20_Link">Traceability</text:a>, governance, replay, and <text:a xlink:type="simple" xlink:href="https://wiki.didosolutions.com/dido/99_annexes/annex-b-terms-and-definitions/e/evidence" text:style-name="Internet_20_link" text:visited-style-name="Visited_20_Internet_20_Link">Evidence</text:a> planning. Lifecycle states identify logical processing conditions; they do not prescribe implementation status fields, database columns, workflow states, event types, or runtime orchestration states.</text:p>
      <text:p text:style-name="Text_20_body">FX Transaction Lifecycle States include:</text:p>
      <text:p text:style-name="Text_20_body">Candidate;Intake Recorded;Validation Pending;Validation Failed;Validation Passed;Semantic Interpretation Pending;Semantically Interpreted;Contract State Pending;Contract State Established;Cash-Flow Computation Pending;Cash-Flow Computed;Release Evaluation Pending;Release Approved;Release Denied;Released;Audited;Provenance Recorded;Replay Requested;Reconstructed; andSuperseded.A domain profile or implementation profile refines these states only when it preserves the logical meaning and <text:a xlink:type="simple" xlink:href="https://wiki.didosolutions.com/dido/99_annexes/annex-b-terms-and-definitions/t/traceability" text:style-name="Internet_20_link" text:visited-style-name="Visited_20_Internet_20_Link">Traceability</text:a> defined here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FX logical lifecycle condition associated with FX transaction information during processing, release, audit, provenance, replay, or reconstruction.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sation of <text:a xlink:type="simple" xlink:href="https://wiki.didosolutions.com/dido/99_annexes/annex-b-terms-and-definitions/l/logical_data_structure_instance" text:style-name="Internet_20_link" text:visited-style-name="Visited_20_Internet_20_Link">Logical Data Structure Instance</text:a> from Part 2, Section 8.3, <text:a xlink:type="simple" xlink:href="https://wiki.didosolutions.com/dido/99_annexes/annex-b-terms-and-definitions/l/logical_record" text:style-name="Internet_20_link" text:visited-style-name="Visited_20_Internet_20_Link">Logical Record</text:a> from Part 2, Section 8.9, <text:a xlink:type="simple" xlink:href="https://wiki.didosolutions.com/dido/99_annexes/annex-b-terms-and-definitions/l/logical_information_lineage" text:style-name="Internet_20_link" text:visited-style-name="Visited_20_Internet_20_Link">Logical Information Lineage</text:a> from Part 2, Section 8.10, and <text:a xlink:type="simple" xlink:href="https://wiki.didosolutions.com/dido/99_annexes/annex-b-terms-and-definitions/t/traceability" text:style-name="Internet_20_link" text:visited-style-name="Visited_20_Internet_20_Link">Traceability</text:a> from Part 1, Section 7.10; generalised from FX transaction lifecycle and state material in the original FX Demo Reference Architectur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FX Transaction Lifecycle States describe the logical processing condition of transaction information. They do not redefine the operational lifecycle states of FX logical <text:a xlink:type="simple" xlink:href="https://wiki.didosolutions.com/dido/99_annexes/annex-b-terms-and-definitions/l/logical_node" text:style-name="Internet_20_link" text:visited-style-name="Visited_20_Internet_20_Link">Nodes</text:a>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FX Transaction Candidate enters <text:span text:style-name="Strong_20_Emphasis">Validation Pending</text:span> after intake. It enters <text:span text:style-name="Strong_20_Emphasis">Validation Passed</text:span> when the <text:a xlink:type="simple" xlink:href="https://wiki.didosolutions.com/dido/99_annexes/annex-b-terms-and-definitions/f/fx_validation_node" text:style-name="Internet_20_link" text:visited-style-name="Visited_20_Internet_20_Link">FX Validation Node</text:a> produces a successful <text:a xlink:type="simple" xlink:href="https://wiki.didosolutions.com/dido/99_annexes/annex-b-terms-and-definitions/f/fx_validation_result" text:style-name="Internet_20_link" text:visited-style-name="Visited_20_Internet_20_Link">FX Validation Result</text:a>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9::48:36</meta:creation-date>
    <dc:creator>Generated</dc:creator>
    <dc:date>2026-08-24T09::48:36</dc:date>
    <dc:language>en-US</dc:language>
    <meta:editing-cycles>1</meta:editing-cycles>
    <meta:editing-duration>PT0S</meta:editing-duration>
    <dc:title>dido:99_annexes:annex-b-terms-and-definitions:f:fx_transaction_lifestyle_status</dc:title>
  </office:meta>
</office:document-meta>
</file>