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transaction_intake_node"/><text:bookmark-start text:name="__RefHeading___fx_transaction_intake_node_1"/><text:bookmark-start text:name="fx_transaction_intake_node"/>FX Transaction Intake Node<text:bookmark-end text:name="__RefHeading___fx_transaction_intake_node_1"/><text:bookmark-end text:name="fx_transaction_intake_node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<text:span text:style-name="Strong_20_Emphasis">FX Transaction Intake Node</text:span> receives candidate FX transaction information and introduces it into the FX Demo logical <text:a xlink:type="simple" xlink:href="https://wiki.didosolutions.com/dido/99_annexes/annex-b-terms-and-definitions/l/logical_node" text:style-name="Internet_20_link" text:visited-style-name="Visited_20_Internet_20_Link">Node</text:a> network.</text:p>
      <text:p text:style-name="Text_20_body">The FX Transaction Intake Node performs transaction intake responsibilities. It accepts FX Transaction Candidate information, assigns or preserves required identifiers, records intake context, publishes transaction intake information, and supports <text:a xlink:type="simple" xlink:href="https://wiki.didosolutions.com/dido/99_annexes/annex-b-terms-and-definitions/t/traceability" text:style-name="Internet_20_link" text:visited-style-name="Visited_20_Internet_20_Link">Traceability</text:a> from initial receipt to later validation, interpretation, contract state, cash-flow computation, audit, provenance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e FX Transaction Intake Node participates primarily in the <text:a xlink:type="simple" xlink:href="https://wiki.didosolutions.com/dido/99_annexes/annex-b-terms-and-definitions/l/logical_data_plane" text:style-name="Internet_20_link" text:visited-style-name="Visited_20_Internet_20_Link">Logical Data Plane</text:a>. It also participates in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when it records intake provenance, and in the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when it reports operational condi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X logical <text:a xlink:type="simple" xlink:href="https://wiki.didosolutions.com/dido/99_annexes/annex-b-terms-and-definitions/l/logical_node" text:style-name="Internet_20_link" text:visited-style-name="Visited_20_Internet_20_Link">Node</text:a> responsible for receiving candidate FX transaction information and introducing it into the FX Demo logical node network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<text:a xlink:type="simple" xlink:href="https://wiki.didosolutions.com/dido/99_annexes/annex-b-terms-and-definitions/l/logical_node" text:style-name="Internet_20_link" text:visited-style-name="Visited_20_Internet_20_Link">Logical Node</text:a> from Part 2, Section 6.2, and <text:a xlink:type="simple" xlink:href="https://wiki.didosolutions.com/dido/99_annexes/annex-b-terms-and-definitions/n/financial_node" text:style-name="Internet_20_link" text:visited-style-name="Visited_20_Internet_20_Link">Node</text:a> from Part 1, Section 7.2; generalised from transaction intak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Transaction Intake Node is not a user interface, file parser, API endpoint, DDS participant, REST resource, process, container, or deployment artifact. Implementation Profiles select the intake mechanis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Transaction Intake Node receives an FX Transaction Candidate and publishes intake information for valid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4:35</meta:creation-date>
    <dc:creator>Generated</dc:creator>
    <dc:date>2026-08-24T05::34:35</dc:date>
    <dc:language>en-US</dc:language>
    <meta:editing-cycles>1</meta:editing-cycles>
    <meta:editing-duration>PT0S</meta:editing-duration>
    <dc:title>dido:99_annexes:annex-b-terms-and-definitions:f:fx_transaction_intake_node</dc:title>
  </office:meta>
</office:document-meta>
</file>