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f:fx_transaction_intake_endpoint"/><text:bookmark-start text:name="__RefHeading___fx_transaction_intake_endpoint_1"/><text:bookmark-start text:name="fx_transaction_intake_endpoint"/>FX Transaction Intake Endpoint<text:bookmark-end text:name="__RefHeading___fx_transaction_intake_endpoint_1"/><text:bookmark-end text:name="fx_transaction_intake_endpoint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The FX Transaction Intake Endpoint carries candidate FX transaction information from the FX Transaction Intake Node to downstream FX logical Nodes.</text:p>
      <text:p text:style-name="Text_20_body">The endpoint supports transaction intake, validation, semantic interpretation, audit, provenance, and <text:a xlink:type="simple" xlink:href="https://wiki.didosolutions.com/dido/99_annexes/annex-b-terms-and-definitions/e/evidence" text:style-name="Internet_20_link" text:visited-style-name="Visited_20_Internet_20_Link">evidence</text:a> expectations. It carries FX Transaction Candidate information or related intake messages governed by the FX Transaction Candidate information structure.</text:p>
      <text:p text:style-name="Text_20_body">The FX Transaction Intake Endpoint participates primarily in the FX Logical <text:a xlink:type="simple" xlink:href="https://wiki.didosolutions.com/dido/99_annexes/annex-b-terms-and-definitions/d/data_plane" text:style-name="Internet_20_link" text:visited-style-name="Visited_20_Internet_20_Link">Data Plane</text:a>. It also relates to the FX Logical <text:a xlink:type="simple" xlink:href="https://wiki.didosolutions.com/dido/99_annexes/annex-b-terms-and-definitions/a/audit_and_provenance_plane" text:style-name="Internet_20_link" text:visited-style-name="Visited_20_Internet_20_Link">Audit and Provenance Plane</text:a> because intake information requires <text:a xlink:type="simple" xlink:href="https://wiki.didosolutions.com/dido/99_annexes/annex-b-terms-and-definitions/t/traceability" text:style-name="Internet_20_link" text:visited-style-name="Visited_20_Internet_20_Link">traceability</text:a> to the receipt context, resulting in expectations for <text:a xlink:type="simple" xlink:href="https://wiki.didosolutions.com/dido/99_annexes/annex-b-terms-and-definitions/n/node" text:style-name="Internet_20_link" text:visited-style-name="Visited_20_Internet_20_Link">Node</text:a>, timestamp, and evidence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carrying candidate FX transaction information from intake to downstream FX logical processing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Specialisation of Logical Communication Endpoint from <text:a xlink:type="simple" xlink:href="https://wiki.didosolutions.com/fxdemo/02-part/start" text:style-name="Internet_20_link" text:visited-style-name="Visited_20_Internet_20_Link">Part 2: Distributed Node-Based Logical Architecture</text:a>, Section 7.2, and <text:a xlink:type="simple" xlink:href="https://wiki.didosolutions.com/dido/99_annexes/annex-b-terms-and-definitions/c/communication_endpoint" text:style-name="Internet_20_link" text:visited-style-name="Visited_20_Internet_20_Link">Communication Endpoint</text:a> from <text:a xlink:type="simple" xlink:href="https://wiki.didosolutions.com/fxdemo/01-part/start" text:style-name="Internet_20_link" text:visited-style-name="Visited_20_Internet_20_Link">Part 1: Conceptual Architecture</text:a>, Section 7.6; generalised from transaction intake and topic material in the original FX Demo <text:a xlink:type="simple" xlink:href="https://wiki.didosolutions.com/dido/99_annexes/annex-b-terms-and-definitions/r/reference_architecture" text:style-name="Internet_20_link" text:visited-style-name="Visited_20_Internet_20_Link">Reference Architecture</text:a>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The FX Transaction Intake Endpoint is not a DDS Topic, REST resource, RPC method, message queue, event stream, file, database table, or deployment artefact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The FX Transaction Intake Node publishes an FX Transaction Candidate through the FX Transaction Intake Endpoint for consumption by the FX Validation Nod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02::22:59</meta:creation-date>
    <dc:creator>Generated</dc:creator>
    <dc:date>2026-08-23T02::22:59</dc:date>
    <dc:language>en-US</dc:language>
    <meta:editing-cycles>1</meta:editing-cycles>
    <meta:editing-duration>PT0S</meta:editing-duration>
    <dc:title>dido:99_annexes:annex-b-terms-and-definitions:f:fx_transaction_intake_endpoint</dc:title>
  </office:meta>
</office:document-meta>
</file>