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semantic_interpretation_endpoint"/><text:bookmark-start text:name="__RefHeading___fx_semantic_interpretation_endpoint_1"/><text:bookmark-start text:name="fx_semantic_interpretation_endpoint"/>FX Semantic Interpretation Endpoint<text:bookmark-end text:name="__RefHeading___fx_semantic_interpretation_endpoint_1"/><text:bookmark-end text:name="fx_semantic_interpretation_endpoi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FX Semantic Interpretation Endpoint carries FX semantic interpretation results from the FX Semantic Interpretation Node to downstream FX logical Nodes.</text:p>
      <text:p text:style-name="Text_20_body">The endpoint supports semantic interpretation, contract state processing, policy evaluation, audit, provenance, and <text:a xlink:type="simple" xlink:href="https://wiki.didosolutions.com/dido/99_annexes/annex-b-terms-and-definitions/e/evidence" text:style-name="Internet_20_link" text:visited-style-name="Visited_20_Internet_20_Link">evidence</text:a> expectations. It carries FX Semantic Assertion information that identifies interpreted meaning, semantic source, semantic version, input reference, producing <text:a xlink:type="simple" xlink:href="https://wiki.didosolutions.com/dido/99_annexes/annex-b-terms-and-definitions/n/financial_node" text:style-name="Internet_20_link" text:visited-style-name="Visited_20_Internet_20_Link">Node</text:a>, timestamp, and provenance reference.</text:p>
      <text:p text:style-name="Text_20_body">The FX Semantic Interpretation Endpoint participates primarily in the FX Logical <text:a xlink:type="simple" xlink:href="https://wiki.didosolutions.com/dido/99_annexes/annex-b-terms-and-definitions/d/data_plane" text:style-name="Internet_20_link" text:visited-style-name="Visited_20_Internet_20_Link">Data Plane</text:a>. It also relates to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 because semantic assertions require <text:a xlink:type="simple" xlink:href="https://wiki.didosolutions.com/dido/99_annexes/annex-b-terms-and-definitions/t/traceability" text:style-name="Internet_20_link" text:visited-style-name="Visited_20_Internet_20_Link">traceability</text:a> to input information, governed semantic definitions, semantic versions, and interpretation contex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c/communication_endpoint" text:style-name="Internet_20_link" text:visited-style-name="Visited_20_Internet_20_Link">Communication Endpoint</text:a> carrying semantic interpretation results for FX transaction informa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Logical Communication Endpoint from <text:a xlink:type="simple" xlink:href="https://wiki.didosolutions.com/fxdemo/02-part/start" text:style-name="Internet_20_link" text:visited-style-name="Visited_20_Internet_20_Link">Part 2: Distributed Node-Based Logical Architecture</text:a>, Section 7.2, <text:a xlink:type="simple" xlink:href="https://wiki.didosolutions.com/dido/99_annexes/annex-b-terms-and-definitions/s/semantic" text:style-name="Internet_20_link" text:visited-style-name="Visited_20_Internet_20_Link">Semantics</text:a> from <text:a xlink:type="simple" xlink:href="https://wiki.didosolutions.com/fxdemo/01-part/start" text:style-name="Internet_20_link" text:visited-style-name="Visited_20_Internet_20_Link">Part 1: Conceptual Architecture</text:a>, Section 9.4, and <text:a xlink:type="simple" xlink:href="https://wiki.didosolutions.com/dido/99_annexes/annex-b-terms-and-definitions/i/interpretation" text:style-name="Internet_20_link" text:visited-style-name="Visited_20_Internet_20_Link">Interpretation</text:a> from <text:a xlink:type="simple" xlink:href="https://wiki.didosolutions.com/fxdemo/01-part/start" text:style-name="Internet_20_link" text:visited-style-name="Visited_20_Internet_20_Link">Part 1: Conceptual Architecture</text:a>, Section 9.5; generalised from semantic interpretation and local authoritative ontology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FX Semantic Interpretation Endpoint does not prescribe FIBO, SBVR, OWL, RDF, a semantic repository, a rules engine, DDS, REST, RPC, or another implementation mechanism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Semantic Interpretation Node publishes an FX Semantic Assertion that the FX Contract State Node consumes when establishing or updating contract sta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2:08</meta:creation-date>
    <dc:creator>Generated</dc:creator>
    <dc:date>2026-08-24T05::32:08</dc:date>
    <dc:language>en-US</dc:language>
    <meta:editing-cycles>1</meta:editing-cycles>
    <meta:editing-duration>PT0S</meta:editing-duration>
    <dc:title>dido:99_annexes:annex-b-terms-and-definitions:f:fx_semantic_interpretation_endpoint</dc:title>
  </office:meta>
</office:document-meta>
</file>