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x_replay_result_endpoint"/><text:bookmark-start text:name="__RefHeading___fx_replay_result_endpoint_1"/><text:bookmark-start text:name="fx_replay_result_endpoint"/>FX Replay Result Endpoint<text:bookmark-end text:name="__RefHeading___fx_replay_result_endpoint_1"/><text:bookmark-end text:name="fx_replay_result_endpoint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The FX Replay Result Endpoint carries replayed or reconstructed FX information and related lineage from the FX Replay and Reconstruction Node.</text:p>
      <text:p text:style-name="Text_20_body">The endpoint supports reconstruction, reproducibility, review, audit, provenance, <text:a xlink:type="simple" xlink:href="https://wiki.didosolutions.com/dido/99_annexes/99_annexes/annex-b-terms-and-definitions/e/evidence" text:style-name="Internet_20_link" text:visited-style-name="Visited_20_Internet_20_Link">evidence</text:a>, and oversight analysis. It carries FX Replay Result information that identifies source records, replay scope, reconstruction method, reconstructed information, producing <text:a xlink:type="simple" xlink:href="https://wiki.didosolutions.com/dido/99_annexes/99_annexes/annex-b-terms-and-definitions/n/node" text:style-name="Internet_20_link" text:visited-style-name="Visited_20_Internet_20_Link">Node</text:a>, timestamp, provenance references, and evidence expectations.</text:p>
      <text:p text:style-name="Text_20_body">The FX Replay Result Endpoint participates primarily in the FX Logical <text:a xlink:type="simple" xlink:href="https://wiki.didosolutions.com/dido/99_annexes/99_annexes/annex-b-terms-and-definitions/a/audit_and_provenance_plane" text:style-name="Internet_20_link" text:visited-style-name="Visited_20_Internet_20_Link">Audit and Provenance Plane</text:a>. It also relates to the FX Logical <text:a xlink:type="simple" xlink:href="https://wiki.didosolutions.com/dido/99_annexes/99_annexes/annex-b-terms-and-definitions/d/data_plane" text:style-name="Internet_20_link" text:visited-style-name="Visited_20_Internet_20_Link">Data Plane</text:a> when the replay result includes republished or reconstructed domain informat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99_annexes/annex-b-terms-and-definitions/c/communication_endpoint" text:style-name="Internet_20_link" text:visited-style-name="Visited_20_Internet_20_Link">Communication Endpoint</text:a> carrying replayed or reconstructed FX information and related lineage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Logical Communication Endpoint from <text:a xlink:type="simple" xlink:href="https://wiki.didosolutions.com/fxdemo/02-part/start" text:style-name="Internet_20_link" text:visited-style-name="Visited_20_Internet_20_Link">Part 2: Distributed Node-Based Logical Architecture</text:a>, Section 7.2, Logical Information Lineage from <text:a xlink:type="simple" xlink:href="https://wiki.didosolutions.com/fxdemo/02-part/start" text:style-name="Internet_20_link" text:visited-style-name="Visited_20_Internet_20_Link">Part 2: Distributed Node-Based Logical Architecture</text:a>, Section 8.10, Logical Evidence Traceability from <text:a xlink:type="simple" xlink:href="https://wiki.didosolutions.com/fxdemo/02-part/start" text:style-name="Internet_20_link" text:visited-style-name="Visited_20_Internet_20_Link">Part 2: Distributed Node-Based Logical Architecture</text:a>, Section 12.8, and <text:a xlink:type="simple" xlink:href="https://wiki.didosolutions.com/dido/99_annexes/99_annexes/annex-b-terms-and-definitions/t/traceability" text:style-name="Internet_20_link" text:visited-style-name="Visited_20_Internet_20_Link">Traceability</text:a> from <text:a xlink:type="simple" xlink:href="https://wiki.didosolutions.com/fxdemo/01-part/start" text:style-name="Internet_20_link" text:visited-style-name="Visited_20_Internet_20_Link">Part 1: Conceptual Architecture</text:a>, Section 7.10; generalised from replay result, reconstruction, audit, provenance, and evidence material in the original FX Demo <text:a xlink:type="simple" xlink:href="https://wiki.didosolutions.com/dido/99_annexes/99_annexes/annex-b-terms-and-definitions/r/reference_architecture" text:style-name="Internet_20_link" text:visited-style-name="Visited_20_Internet_20_Link">Reference Architectur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FX Replay Result Endpoint does not prescribe a replay engine, event store, database, log replay mechanism, provenance store, DDS Topic, REST resource, RPC method, or evidence repository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FX Replay and Reconstruction Node publishes an FX Replay Result that reconstructs the lineage from an FX Release Package back to the original FX Transaction Candida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3::11:59</meta:creation-date>
    <dc:creator>Generated</dc:creator>
    <dc:date>2026-08-24T13::11:59</dc:date>
    <dc:language>en-US</dc:language>
    <meta:editing-cycles>1</meta:editing-cycles>
    <meta:editing-duration>PT0S</meta:editing-duration>
    <dc:title>dido:99_annexes:annex-b-terms-and-definitions:f:fx_replay_result_endpoint</dc:title>
  </office:meta>
</office:document-meta>
</file>