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replay_request_endpoint"/><text:bookmark-start text:name="__RefHeading___fx_replay_request_endpoint_1"/><text:bookmark-start text:name="fx_replay_request_endpoint"/>FX Replay Request Endpoint<text:bookmark-end text:name="__RefHeading___fx_replay_request_endpoint_1"/><text:bookmark-end text:name="fx_replay_request_endpoint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X Replay Request Endpoint carries replay or reconstruction requests to the FX Replay and Reconstruction Node.</text:p>
      <text:p text:style-name="Text_20_body">The endpoint supports replay, reconstruction, audit review, evidence review, reproducibility, and oversight analysis. It carries FX Replay Request information that identifies the request scope, the requested purpose, the source-record criteria, the target information, the requesting <text:a xlink:type="simple" xlink:href="https://wiki.didosolutions.com/dido/99_annexes/99_annexes/annex-b-terms-and-definitions/n/node" text:style-name="Internet_20_link" text:visited-style-name="Visited_20_Internet_20_Link">Node</text:a> or participant, the timestamp, and the authorising context.</text:p>
      <text:p text:style-name="Text_20_body">The FX Replay Request Endpoint participates primarily in the FX Logical <text:a xlink:type="simple" xlink:href="https://wiki.didosolutions.com/dido/99_annexes/99_annexes/annex-b-terms-and-definitions/c/control_plane" text:style-name="Internet_20_link" text:visited-style-name="Visited_20_Internet_20_Link">Control Plane</text:a> and FX Logical <text:a xlink:type="simple" xlink:href="https://wiki.didosolutions.com/dido/99_annexes/99_annexes/annex-b-terms-and-definitions/a/audit_and_provenance_plane" text:style-name="Internet_20_link" text:visited-style-name="Visited_20_Internet_20_Link">Audit and Provenance Plane</text:a>. It relates to the FX Logical <text:a xlink:type="simple" xlink:href="https://wiki.didosolutions.com/dido/99_annexes/99_annexes/annex-b-terms-and-definitions/d/data_plane" text:style-name="Internet_20_link" text:visited-style-name="Visited_20_Internet_20_Link">Data Plane</text:a> when replay results lead to the republication or reconstruction of FX inform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99_annexes/annex-b-terms-and-definitions/c/communication_endpoint" text:style-name="Internet_20_link" text:visited-style-name="Visited_20_Internet_20_Link">Communication Endpoint</text:a> carrying replay or reconstruction reques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Communication Endpoint from <text:a xlink:type="simple" xlink:href="https://wiki.didosolutions.com/fxdemo/02-part/start" text:style-name="Internet_20_link" text:visited-style-name="Visited_20_Internet_20_Link">Part 2: Distributed Node-Based Logical Architecture</text:a>, Section 7.2, Logical Interaction Traceability from <text:a xlink:type="simple" xlink:href="https://wiki.didosolutions.com/fxdemo/02-part/start" text:style-name="Internet_20_link" text:visited-style-name="Visited_20_Internet_20_Link">Part 2: Distributed Node-Based Logical Architecture</text:a>, Section 12.7, Logical Evidence Traceability from <text:a xlink:type="simple" xlink:href="https://wiki.didosolutions.com/fxdemo/02-part/start" text:style-name="Internet_20_link" text:visited-style-name="Visited_20_Internet_20_Link">Part 2: Distributed Node-Based Logical Architecture</text:a>, Section 12.8, and <text:a xlink:type="simple" xlink:href="https://wiki.didosolutions.com/dido/99_annexes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generalised from replay, reconstruction, audit, provenance, and evidence material in the original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Replay Request Endpoint does not prescribe a replay API, database query, event-store command, log replay mechanism, DDS Topic, REST resource, RPC method, or test-tool interfa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uthorised review process sends an FX Replay Request asking the FX Replay and Reconstruction Node to reconstruct the lineage of a released FX information pack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7::49:24</meta:creation-date>
    <dc:creator>Generated</dc:creator>
    <dc:date>2026-08-24T17::49:24</dc:date>
    <dc:language>en-US</dc:language>
    <meta:editing-cycles>1</meta:editing-cycles>
    <meta:editing-duration>PT0S</meta:editing-duration>
    <dc:title>dido:99_annexes:annex-b-terms-and-definitions:f:fx_replay_request_endpoint</dc:title>
  </office:meta>
</office:document-meta>
</file>