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release_package"/><text:bookmark-start text:name="__RefHeading___fx_release_package_1"/><text:bookmark-start text:name="fx_release_package"/>FX Release Package<text:bookmark-end text:name="__RefHeading___fx_release_package_1"/><text:bookmark-end text:name="fx_release_pack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Release Package represents authorized FX information prepared for release to an External Oversight Participant.</text:p>
      <text:p text:style-name="Text_20_body">The FX Release Package identifies released content, recipient context, release purpose, policy decision reference, redaction or transformation context, <text:a xlink:type="simple" xlink:href="https://wiki.didosolutions.com/dido/99_annexes/annex-b-terms-and-definitions/o/obligation" text:style-name="Internet_20_link" text:visited-style-name="Visited_20_Internet_20_Link">obligations</text:a>, source information references, producing FX logical <text:a xlink:type="simple" xlink:href="https://wiki.didosolutions.com/dido/99_annexes/annex-b-terms-and-definitions/n/node" text:style-name="Internet_20_link" text:visited-style-name="Visited_20_Internet_20_Link">Node</text:a>, release timestamp, and provenance reference.</text:p>
      <text:p text:style-name="Text_20_body">The FX Release Package participates primarily in the FX Logical <text:a xlink:type="simple" xlink:href="https://wiki.didosolutions.com/dido/99_annexes/annex-b-terms-and-definitions/p/policy_and_release_plane" text:style-name="Internet_20_link" text:visited-style-name="Visited_20_Internet_20_Link">Policy and Release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released information requires <text:a xlink:type="simple" xlink:href="https://wiki.didosolutions.com/dido/99_annexes/annex-b-terms-and-definitions/t/traceability" text:style-name="Internet_20_link" text:visited-style-name="Visited_20_Internet_20_Link">traceability</text:a> to policy decisions, source information, obligations, delivery context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uthorized FX information prepared for external releas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Record from <text:a xlink:type="simple" xlink:href="https://wiki.didosolutions.com/fxdemo/02-part/start" text:style-name="Internet_20_link" text:visited-style-name="Visited_20_Internet_20_Link">Part 2: Distributed Node-Based Logical Architecture</text:a>, Section 8.9, <text:a xlink:type="simple" xlink:href="https://wiki.didosolutions.com/dido/99_annexes/annex-b-terms-and-definitions/p/policy_and_release_plane" text:style-name="Internet_20_link" text:visited-style-name="Visited_20_Internet_20_Link">Policy and Release Plane</text:a> from <text:a xlink:type="simple" xlink:href="https://wiki.didosolutions.com/fxdemo/01-part/start" text:style-name="Internet_20_link" text:visited-style-name="Visited_20_Internet_20_Link">Part 1: Conceptual Architecture</text:a>, Section 8.5, and <text:a xlink:type="simple" xlink:href="https://wiki.didosolutions.com/dido/99_annexes/annex-b-terms-and-definitions/g/governance_and_authority" text:style-name="Internet_20_link" text:visited-style-name="Visited_20_Internet_20_Link">Governance and Authority</text:a> from <text:a xlink:type="simple" xlink:href="https://wiki.didosolutions.com/fxdemo/01-part/start" text:style-name="Internet_20_link" text:visited-style-name="Visited_20_Internet_20_Link">Part 1: Conceptual Architecture</text:a>, Section 9.6; generalised from the IEF release package and external oversigh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Release Package is not a file archive, an API response, a secure message, a report, a DDS sample, a data extract, a dashboard view, or a delivery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Release Package contains an authorized, redacted view of selected FX transactions, validation, contract state, and cash-flow information for an External Oversight Particip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7:37</meta:creation-date>
    <dc:creator>Generated</dc:creator>
    <dc:date>2026-08-24T00::57:37</dc:date>
    <dc:language>en-US</dc:language>
    <meta:editing-cycles>1</meta:editing-cycles>
    <meta:editing-duration>PT0S</meta:editing-duration>
    <dc:title>dido:99_annexes:annex-b-terms-and-definitions:f:fx_release_package</dc:title>
  </office:meta>
</office:document-meta>
</file>