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policy_decision_endpoint"/><text:bookmark-start text:name="__RefHeading___fx_policy_decision_endpoint_1"/><text:bookmark-start text:name="fx_policy_decision_endpoint"/>FX Policy Decision Endpoint<text:bookmark-end text:name="__RefHeading___fx_policy_decision_endpoint_1"/><text:bookmark-end text:name="fx_policy_decision_endpoin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Policy Decision Endpoint carries policy decision information produced by the FX Policy and Release Node.</text:p>
      <text:p text:style-name="Text_20_body">The endpoint supports governed access, disclosure, safeguarding, redaction, transformation, release, obligations, audit, provenance, and <text:a xlink:type="simple" xlink:href="https://wiki.didosolutions.com/dido/99_annexes/annex-b-terms-and-definitions/e/evidence" text:style-name="Internet_20_link" text:visited-style-name="Visited_20_Internet_20_Link">evidence</text:a> expectations. It carries FX Policy Decision information that identifies the evaluated information, the requested recipient, the purpose, the decision, the rationale, the obligations, the policy context, the producing <text:a xlink:type="simple" xlink:href="https://wiki.didosolutions.com/dido/99_annexes/annex-b-terms-and-definitions/n/financial_node" text:style-name="Internet_20_link" text:visited-style-name="Visited_20_Internet_20_Link">Node</text:a>, the timestamp, and the provenance reference.</text:p>
      <text:p text:style-name="Text_20_body">The FX Policy Decision Endpoint participates primarily in the FX Logical <text:a xlink:type="simple" xlink:href="https://wiki.didosolutions.com/dido/99_annexes/annex-b-terms-and-definitions/p/policy_and_release_plane" text:style-name="Internet_20_link" text:visited-style-name="Visited_20_Internet_20_Link">Policy and Release Plane</text:a>. It also relates to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policy decisions require a reviewable decision context and release accountabil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c/communication_endpoint" text:style-name="Internet_20_link" text:visited-style-name="Visited_20_Internet_20_Link">Communication Endpoint</text:a> carrying policy decision information for governed FX release or handl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Communication Endpoint from <text:a xlink:type="simple" xlink:href="https://wiki.didosolutions.com/fxdemo/02-part/start" text:style-name="Internet_20_link" text:visited-style-name="Visited_20_Internet_20_Link">Part 2: Distributed Node-Based Logical Architecture</text:a>, Section 7.2, Logical Policy Constraints from <text:a xlink:type="simple" xlink:href="https://wiki.didosolutions.com/fxdemo/02-part/start" text:style-name="Internet_20_link" text:visited-style-name="Visited_20_Internet_20_Link">Part 2: Distributed Node-Based Logical Architecture</text:a>, Section 11.7, and <text:a xlink:type="simple" xlink:href="https://wiki.didosolutions.com/dido/99_annexes/annex-b-terms-and-definitions/p/policy_and_release_plane" text:style-name="Internet_20_link" text:visited-style-name="Visited_20_Internet_20_Link">Policy and Release Plane</text:a> from <text:a xlink:type="simple" xlink:href="https://wiki.didosolutions.com/fxdemo/01-part/start" text:style-name="Internet_20_link" text:visited-style-name="Visited_20_Internet_20_Link">Part 1: Conceptual Architecture</text:a>, Section 8.5; generalised from IEF policy-layer, policy-decision, and release-control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Policy Decision Endpoint is not a policy engine, access-control product, redaction tool, gateway, DDS Topic, REST resource, RPC method, or deployment boundar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Policy and Release Node publishes an FX Policy Decision that records whether selected FX information qualifies for release to an External Oversight Particip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4::01:20</meta:creation-date>
    <dc:creator>Generated</dc:creator>
    <dc:date>2026-08-24T14::01:20</dc:date>
    <dc:language>en-US</dc:language>
    <meta:editing-cycles>1</meta:editing-cycles>
    <meta:editing-duration>PT0S</meta:editing-duration>
    <dc:title>dido:99_annexes:annex-b-terms-and-definitions:f:fx_policy_decision_endpoint</dc:title>
  </office:meta>
</office:document-meta>
</file>