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node_traceability"/><text:bookmark-start text:name="__RefHeading___fx_node_traceability_1"/><text:bookmark-start text:name="fx_node_traceability"/>FX Node Traceability<text:bookmark-end text:name="__RefHeading___fx_node_traceability_1"/><text:bookmark-end text:name="fx_node_traceabil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Node Traceability relates an FX logical <text:a xlink:type="simple" xlink:href="https://wiki.didosolutions.com/dido/99_annexes/annex-b-terms-and-definitions/l/logical_node" text:style-name="Internet_20_link" text:visited-style-name="Visited_20_Internet_20_Link">Node</text:a> to its inherited logical source, conceptual source, FX <text:a xlink:type="simple" xlink:href="https://wiki.didosolutions.com/dido/99_annexes/annex-b-terms-and-definitions/l/logical_node_role" text:style-name="Internet_20_link" text:visited-style-name="Visited_20_Internet_20_Link">Node Roles</text:a>, responsibilities, endpoints, <text:a xlink:type="simple" xlink:href="https://wiki.didosolutions.com/dido/99_annexes/annex-b-terms-and-definitions/r/runtime_plane" text:style-name="Internet_20_link" text:visited-style-name="Visited_20_Internet_20_Link">Runtime Plane</text:a> participation, interactions, governance relationship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FX Node Traceability allows reviewers to understand why an FX logical <text:a xlink:type="simple" xlink:href="https://wiki.didosolutions.com/dido/99_annexes/annex-b-terms-and-definitions/l/logical_node" text:style-name="Internet_20_link" text:visited-style-name="Visited_20_Internet_20_Link">Node</text:a> exists, which responsibilities it performs, which endpoints it uses, which information structures it exchanges, which <text:a xlink:type="simple" xlink:href="https://wiki.didosolutions.com/dido/99_annexes/annex-b-terms-and-definitions/r/runtime_plane" text:style-name="Internet_20_link" text:visited-style-name="Visited_20_Internet_20_Link">Runtime Planes</text:a> it participates in, and which <text:a xlink:type="simple" xlink:href="https://wiki.didosolutions.com/dido/99_annexes/annex-b-terms-and-definitions/e/evidence" text:style-name="Internet_20_link" text:visited-style-name="Visited_20_Internet_20_Link">Evidence</text:a> expectations apply.</text:p>
      <text:p text:style-name="Text_20_body">FX Node Traceability also prepares implementation profiles to map FX logical <text:a xlink:type="simple" xlink:href="https://wiki.didosolutions.com/dido/99_annexes/annex-b-terms-and-definitions/l/logical_node" text:style-name="Internet_20_link" text:visited-style-name="Visited_20_Internet_20_Link">Nodes</text:a> to implementation artefacts without redefining the FX logical <text:a xlink:type="simple" xlink:href="https://wiki.didosolutions.com/dido/99_annexes/annex-b-terms-and-definitions/l/logical_node" text:style-name="Internet_20_link" text:visited-style-name="Visited_20_Internet_20_Link">Node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raceability relationship connecting an FX logical Node to inherited logical sources, conceptual sources, roles, responsibilities, endpoints, Runtime Planes, interactions, governance relationships, and evidence expectatio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node_traceability" text:style-name="Internet_20_link" text:visited-style-name="Visited_20_Internet_20_Link">Logical Node Traceability</text:a> from Part 2, Section 12.3, <text:a xlink:type="simple" xlink:href="https://wiki.didosolutions.com/dido/99_annexes/annex-b-terms-and-definitions/l/logical_node" text:style-name="Internet_20_link" text:visited-style-name="Visited_20_Internet_20_Link">Logical Node</text:a> from Part 2, Section 6.2, <text:a xlink:type="simple" xlink:href="https://wiki.didosolutions.com/dido/99_annexes/annex-b-terms-and-definitions/n/node" text:style-name="Internet_20_link" text:visited-style-name="Visited_20_Internet_20_Link">Node</text:a> from Part 1, Section 7.2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node and role traceability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Node Traceability identifies logical responsibility. It does not prescribe process ownership, deployment ownership, operational ownership, implementation packaging, or runtime top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<text:a xlink:type="simple" xlink:href="https://wiki.didosolutions.com/dido/99_annexes/annex-b-terms-and-definitions/f/fx_cash-flow_computation_node" text:style-name="Internet_20_link" text:visited-style-name="Visited_20_Internet_20_Link">FX Cash-Flow Computation Node</text:a> traces to the <text:a xlink:type="simple" xlink:href="https://wiki.didosolutions.com/dido/99_annexes/annex-b-terms-and-definitions/c/cash-flow_computation_role" text:style-name="Internet_20_link" text:visited-style-name="Visited_20_Internet_20_Link">Cash-Flow Computation Role</text:a>, <text:a xlink:type="simple" xlink:href="https://wiki.didosolutions.com/dido/99_annexes/annex-b-terms-and-definitions/f/fx_contract_state_endpoint" text:style-name="Internet_20_link" text:visited-style-name="Visited_20_Internet_20_Link">FX Contract State Endpoint</text:a>, <text:a xlink:type="simple" xlink:href="https://wiki.didosolutions.com/dido/99_annexes/annex-b-terms-and-definitions/f/fx_cash-flow_obligation_endpoint" text:style-name="Internet_20_link" text:visited-style-name="Visited_20_Internet_20_Link">FX Cash-Flow Obligation Endpoint</text:a>, <text:a xlink:type="simple" xlink:href="https://wiki.didosolutions.com/dido/99_annexes/annex-b-terms-and-definitions/l/logical_data_plane" text:style-name="Internet_20_link" text:visited-style-name="Visited_20_Internet_20_Link">Logical Data Plane</text:a>,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, the calculation context, the model version, and the <text:a xlink:type="simple" xlink:href="https://wiki.didosolutions.com/dido/99_annexes/annex-b-terms-and-definitions/e/evidence" text:style-name="Internet_20_link" text:visited-style-name="Visited_20_Internet_20_Link">Evidence</text:a> expectations for computed oblig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3::04:41</meta:creation-date>
    <dc:creator>Generated</dc:creator>
    <dc:date>2026-08-22T23::04:41</dc:date>
    <dc:language>en-US</dc:language>
    <meta:editing-cycles>1</meta:editing-cycles>
    <meta:editing-duration>PT0S</meta:editing-duration>
    <dc:title>dido:99_annexes:annex-b-terms-and-definitions:f:fx_node_traceability</dc:title>
  </office:meta>
</office:document-meta>
</file>