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node_status_endpoint"/><text:bookmark-start text:name="__RefHeading___fx_node_status_endpoint_1"/><text:bookmark-start text:name="fx_node_status_endpoint"/>FX Node Status Endpoint<text:bookmark-end text:name="__RefHeading___fx_node_status_endpoint_1"/><text:bookmark-end text:name="fx_node_status_endpoin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Node Status Endpoint carries operational status information from FX logical Nodes to the FX Health and Observability Node or other authorised monitoring participants.</text:p>
      <text:p text:style-name="Text_20_body">The endpoint supports health reporting, operational awareness, recovery coordination, audit, and <text:a xlink:type="simple" xlink:href="https://wiki.didosolutions.com/dido/99_annexes/99_annexes/annex-b-terms-and-definitions/e/evidence" text:style-name="Internet_20_link" text:visited-style-name="Visited_20_Internet_20_Link">evidence</text:a> expectations. It carries FX Node Status information that identifies Logical <text:a xlink:type="simple" xlink:href="https://wiki.didosolutions.com/dido/99_annexes/99_annexes/annex-b-terms-and-definitions/n/node_identity" text:style-name="Internet_20_link" text:visited-style-name="Visited_20_Internet_20_Link">Node Identity</text:a>, lifecycle state, health condition, status reason, timestamp, and provenance or evidence reference.</text:p>
      <text:p text:style-name="Text_20_body">The FX Node Status Endpoint participates primarily in the FX Logical <text:a xlink:type="simple" xlink:href="https://wiki.didosolutions.com/dido/99_annexes/99_annexes/annex-b-terms-and-definitions/h/health_and_observability_plane" text:style-name="Internet_20_link" text:visited-style-name="Visited_20_Internet_20_Link">Health and Observability Plane</text:a>. It also relates to the FX Logical <text:a xlink:type="simple" xlink:href="https://wiki.didosolutions.com/dido/99_annexes/99_annexes/annex-b-terms-and-definitions/c/control_plane" text:style-name="Internet_20_link" text:visited-style-name="Visited_20_Internet_20_Link">Control Plane</text:a> when status reports trigger commands or recovery coordin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99_annexes/annex-b-terms-and-definitions/c/communication_endpoint" text:style-name="Internet_20_link" text:visited-style-name="Visited_20_Internet_20_Link">Communication Endpoint</text:a> carrying operational status information for FX logical Nod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Logical Health and Observability Plane from <text:a xlink:type="simple" xlink:href="https://wiki.didosolutions.com/fxdemo/02-part/start" text:style-name="Internet_20_link" text:visited-style-name="Visited_20_Internet_20_Link">Part 2: Distributed Node-Based Logical Architecture</text:a>, Section 9.4, and <text:a xlink:type="simple" xlink:href="https://wiki.didosolutions.com/dido/99_annexes/99_annexes/annex-b-terms-and-definitions/h/health_and_observability_plane" text:style-name="Internet_20_link" text:visited-style-name="Visited_20_Internet_20_Link">Health and Observability Plane</text:a> from <text:a xlink:type="simple" xlink:href="https://wiki.didosolutions.com/fxdemo/01-part/start" text:style-name="Internet_20_link" text:visited-style-name="Visited_20_Internet_20_Link">Part 1: Conceptual Architecture</text:a>, Section 8.4; generalised from node status, heartbeat, health monitoring, and observability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Node Status Endpoint does not prescribe a metrics endpoint, dashboard, telemetry format, log format, DDS status topic, REST endpoint, RPC method, or monitoring API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Validation Node publishes an FX Node Status indicating a transition from Running to Degra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09:24</meta:creation-date>
    <dc:creator>Generated</dc:creator>
    <dc:date>2026-08-24T11::09:24</dc:date>
    <dc:language>en-US</dc:language>
    <meta:editing-cycles>1</meta:editing-cycles>
    <meta:editing-duration>PT0S</meta:editing-duration>
    <dc:title>dido:99_annexes:annex-b-terms-and-definitions:f:fx_node_status_endpoint</dc:title>
  </office:meta>
</office:document-meta>
</file>