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f:fx_logical_versioning"/><text:bookmark-start text:name="__RefHeading___fx_logical_versioning_1"/><text:bookmark-start text:name="fx_logical_versioning"/>FX Logical Versioning<text:bookmark-end text:name="__RefHeading___fx_logical_versioning_1"/><text:bookmark-end text:name="fx_logical_versioning"/></text:h>
      <text:p text:style-name="Text_20_body"><text:a xlink:type="simple" xlink:href="https://wiki.didosolutions.com/dido/99_annexes/annex-b-terms-and-definitions/start" text:style-name="Internet_20_link" text:visited-style-name="Visited_20_Internet_20_Link">Return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FX Logical Versioning identifies versions of FX logical definitions, relationships, constraints, and profile elements.</text:p>
      <text:p text:style-name="Text_20_body">FX Logical Versioning supports controlled evolution of FX logical <text:a xlink:type="simple" xlink:href="https://wiki.didosolutions.com/dido/99_annexes/annex-b-terms-and-definitions/l/logical_node" text:style-name="Internet_20_link" text:visited-style-name="Visited_20_Internet_20_Link">Nodes</text:a>, <text:a xlink:type="simple" xlink:href="https://wiki.didosolutions.com/dido/99_annexes/annex-b-terms-and-definitions/l/logical_node_role" text:style-name="Internet_20_link" text:visited-style-name="Visited_20_Internet_20_Link">Node Roles</text:a>, <text:a xlink:type="simple" xlink:href="https://wiki.didosolutions.com/dido/99_annexes/annex-b-terms-and-definitions/l/logical_communication_endpoint" text:style-name="Internet_20_link" text:visited-style-name="Visited_20_Internet_20_Link">Communication Endpoints</text:a>, information structures, lifecycle states, interaction patterns, governance constraints, and <text:a xlink:type="simple" xlink:href="https://wiki.didosolutions.com/dido/99_annexes/annex-b-terms-and-definitions/t/traceability" text:style-name="Internet_20_link" text:visited-style-name="Visited_20_Internet_20_Link">Traceability</text:a> relationships. It allows reviewers to distinguish the version of a definition used by a specific FX interaction, record, assertion, release package, replay result, or <text:a xlink:type="simple" xlink:href="https://wiki.didosolutions.com/dido/99_annexes/annex-b-terms-and-definitions/e/evidence" text:style-name="Internet_20_link" text:visited-style-name="Visited_20_Internet_20_Link">Evidence</text:a> expectation.</text:p>
      <text:p text:style-name="Text_20_body">FX Logical Versioning also supports compatibility review. An FX logical <text:a xlink:type="simple" xlink:href="https://wiki.didosolutions.com/dido/99_annexes/annex-b-terms-and-definitions/l/logical_node" text:style-name="Internet_20_link" text:visited-style-name="Visited_20_Internet_20_Link">Node</text:a> that produces information and an FX logical <text:a xlink:type="simple" xlink:href="https://wiki.didosolutions.com/dido/99_annexes/annex-b-terms-and-definitions/l/logical_node" text:style-name="Internet_20_link" text:visited-style-name="Visited_20_Internet_20_Link">Node</text:a> that consumes information rely on compatible versions of the relevant endpoint, information structure, lifecycle rule, semantic reference, or policy constraint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Identification and control of versions for FX logical definitions, relationships, constraints, and profile elements.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sation of <text:a xlink:type="simple" xlink:href="https://wiki.didosolutions.com/dido/99_annexes/annex-b-terms-and-definitions/l/logical_versioning" text:style-name="Internet_20_link" text:visited-style-name="Visited_20_Internet_20_Link">Logical Versioning</text:a> from Part 2, Section 11.3, and <text:a xlink:type="simple" xlink:href="https://wiki.didosolutions.com/dido/99_annexes/annex-b-terms-and-definitions/t/traceability" text:style-name="Internet_20_link" text:visited-style-name="Visited_20_Internet_20_Link">Traceability</text:a> from Part 1, Section 7.10; generalised from FX schema, model, semantic, topic, policy, and configuration versioning material in the original FX Demo Reference Architectur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FX Logical Versioning does not prescribe a numbering scheme, branch strategy, package format, repository layout, release process, or deployment mechanism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<text:a xlink:type="simple" xlink:href="https://wiki.didosolutions.com/dido/99_annexes/annex-b-terms-and-definitions/f/fx_validation_result" text:style-name="Internet_20_link" text:visited-style-name="Visited_20_Internet_20_Link">FX Validation Result</text:a> identifies the version of the validation expectations used to validate an FX Transaction Candidat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2::17:39</meta:creation-date>
    <dc:creator>Generated</dc:creator>
    <dc:date>2026-08-24T12::17:39</dc:date>
    <dc:language>en-US</dc:language>
    <meta:editing-cycles>1</meta:editing-cycles>
    <meta:editing-duration>PT0S</meta:editing-duration>
    <dc:title>dido:99_annexes:annex-b-terms-and-definitions:f:fx_logical_versioning</dc:title>
  </office:meta>
</office:document-meta>
</file>