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logical_ownership_of_definitions"/><text:bookmark-start text:name="__RefHeading___fx_logical_ownership_of_definitions_1"/><text:bookmark-start text:name="fx_logical_ownership_of_definitions"/>FX Logical Ownership of Definitions<text:bookmark-end text:name="__RefHeading___fx_logical_ownership_of_definitions_1"/><text:bookmark-end text:name="fx_logical_ownership_of_definitions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Logical Ownership of Definitions identifies responsibility for defining, maintaining, approving, and reviewing FX logical definitions.</text:p>
      <text:p text:style-name="Text_20_body">FX logical definitions include FX logical <text:a xlink:type="simple" xlink:href="https://wiki.didosolutions.com/dido/99_annexes/annex-b-terms-and-definitions/l/logical_node" text:style-name="Internet_20_link" text:visited-style-name="Visited_20_Internet_20_Link">Nodes</text:a>, FX logical <text:a xlink:type="simple" xlink:href="https://wiki.didosolutions.com/dido/99_annexes/annex-b-terms-and-definitions/l/logical_node_role" text:style-name="Internet_20_link" text:visited-style-name="Visited_20_Internet_20_Link">Node Roles</text:a>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logical information structures, FX <text:a xlink:type="simple" xlink:href="https://wiki.didosolutions.com/dido/99_annexes/annex-b-terms-and-definitions/r/runtime_plane" text:style-name="Internet_20_link" text:visited-style-name="Visited_20_Internet_20_Link">Runtime Plane</text:a> classifications, FX lifecycle states, FX interaction patterns, FX policy constraints, and FX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FX logical ownership supports accountability. It identifies the logical authority or role responsible for a definition, the review basis for changes, and the relationship between inherited Part 2 definitions and FX-specific specialis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responsibility for defining, maintaining, approving, and reviewing FX logical defini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<text:a xlink:type="simple" xlink:href="https://wiki.didosolutions.com/dido/99_annexes/annex-b-terms-and-definitions/l/logical_ownership_of_definitions" text:style-name="Internet_20_link" text:visited-style-name="Visited_20_Internet_20_Link">Logical Ownership of Definitions</text:a> from Part 2, Section 11.2, and <text:a xlink:type="simple" xlink:href="https://wiki.didosolutions.com/dido/99_annexes/annex-b-terms-and-definitions/g/governance_and_authority" text:style-name="Internet_20_link" text:visited-style-name="Visited_20_Internet_20_Link">Governance and Authority</text:a> from Part 1, Section 9.6; generalised from governance, schema governance, semantic governance, topic governance, and node-role governa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Logical Ownership of Definitions applies to logical definitions and relationships. It does not replace operational ownership, implementation responsibility, repository ownership, or deployment responsibil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logical information-definition authority owns the <text:a xlink:type="simple" xlink:href="https://wiki.didosolutions.com/dido/99_annexes/annex-b-terms-and-definitions/f/fx_cash-flow_obligation" text:style-name="Internet_20_link" text:visited-style-name="Visited_20_Internet_20_Link">FX Cash-Flow Obligation</text:a> definition and governs changes to its fields, constraints, versioning expectations, and <text:a xlink:type="simple" xlink:href="https://wiki.didosolutions.com/dido/99_annexes/annex-b-terms-and-definitions/t/traceability" text:style-name="Internet_20_link" text:visited-style-name="Visited_20_Internet_20_Link">Traceability</text:a>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7:52</meta:creation-date>
    <dc:creator>Generated</dc:creator>
    <dc:date>2026-08-22T15::17:52</dc:date>
    <dc:language>en-US</dc:language>
    <meta:editing-cycles>1</meta:editing-cycles>
    <meta:editing-duration>PT0S</meta:editing-duration>
    <dc:title>dido:99_annexes:annex-b-terms-and-definitions:f:fx_logical_ownership_of_definitions</dc:title>
  </office:meta>
</office:document-meta>
</file>