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logical_change_control"/><text:bookmark-start text:name="__RefHeading___fx_logical_change_control_1"/><text:bookmark-start text:name="fx_logical_change_control"/>FX Logical Change Control<text:bookmark-end text:name="__RefHeading___fx_logical_change_control_1"/><text:bookmark-end text:name="fx_logical_change_control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FX Logical Change Control governs changes to FX logical definitions, relationships, responsibilities, constraints, lifecycle states, and interaction patterns.</text:p>
      <text:p text:style-name="Text_20_body">FX Logical Change Control supports review before a change affects inherited Part 2 logical elements, FX-specific specialisations, implementation profiles, deployment profiles, testability plans, or <text:a xlink:type="simple" xlink:href="https://wiki.didosolutions.com/dido/99_annexes/annex-b-terms-and-definitions/e/evidence" text:style-name="Internet_20_link" text:visited-style-name="Visited_20_Internet_20_Link">Evidence</text:a> expectations. It identifies the changed element, the reason for the change, the affected FX logical relationships, the compatibility impact, the <text:a xlink:type="simple" xlink:href="https://wiki.didosolutions.com/dido/99_annexes/annex-b-terms-and-definitions/t/traceability" text:style-name="Internet_20_link" text:visited-style-name="Visited_20_Internet_20_Link">Traceability</text:a> impact, the governance impact, and the <text:a xlink:type="simple" xlink:href="https://wiki.didosolutions.com/dido/99_annexes/annex-b-terms-and-definitions/e/evidence" text:style-name="Internet_20_link" text:visited-style-name="Visited_20_Internet_20_Link">Evidence</text:a> impact.</text:p>
      <text:p text:style-name="Text_20_body">FX Logical Change Control helps prevent local changes from silently altering inherited meaning. A change to an FX logical information structure, <text:a xlink:type="simple" xlink:href="https://wiki.didosolutions.com/dido/99_annexes/annex-b-terms-and-definitions/l/logical_communication_endpoint" text:style-name="Internet_20_link" text:visited-style-name="Visited_20_Internet_20_Link">Communication Endpoint</text:a>, lifecycle state, <text:a xlink:type="simple" xlink:href="https://wiki.didosolutions.com/dido/99_annexes/annex-b-terms-and-definitions/l/logical_node_role" text:style-name="Internet_20_link" text:visited-style-name="Visited_20_Internet_20_Link">Node Role</text:a>, <text:a xlink:type="simple" xlink:href="https://wiki.didosolutions.com/dido/99_annexes/annex-b-terms-and-definitions/r/runtime_plane" text:style-name="Internet_20_link" text:visited-style-name="Visited_20_Internet_20_Link">Runtime Plane</text:a> classification, policy constraint, or interaction pattern affects producers, consumers, governance relationships, <text:a xlink:type="simple" xlink:href="https://wiki.didosolutions.com/dido/99_annexes/annex-b-terms-and-definitions/t/traceability" text:style-name="Internet_20_link" text:visited-style-name="Visited_20_Internet_20_Link">Traceability</text:a>, and <text:a xlink:type="simple" xlink:href="https://wiki.didosolutions.com/dido/99_annexes/annex-b-terms-and-definitions/e/evidence" text:style-name="Internet_20_link" text:visited-style-name="Visited_20_Internet_20_Link">Evidence</text:a> expect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Governance of changes to FX logical definitions, relationships, responsibilities, constraints, lifecycle states, and interaction patterns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<text:a xlink:type="simple" xlink:href="https://wiki.didosolutions.com/dido/99_annexes/annex-b-terms-and-definitions/l/logical_change_control" text:style-name="Internet_20_link" text:visited-style-name="Visited_20_Internet_20_Link">Logical Change Control</text:a> from Part 2, Section 11.5, and <text:a xlink:type="simple" xlink:href="https://wiki.didosolutions.com/dido/99_annexes/annex-b-terms-and-definitions/g/governance_and_authority" text:style-name="Internet_20_link" text:visited-style-name="Visited_20_Internet_20_Link">Governance and Authority</text:a> from Part 1, Section 9.6; generalised from FX governance and change-control concerns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FX Logical Change Control protects the FX logical meaning before implementation or deployment details chang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hange to the <text:a xlink:type="simple" xlink:href="https://wiki.didosolutions.com/dido/99_annexes/annex-b-terms-and-definitions/f/fx_validation_result" text:style-name="Internet_20_link" text:visited-style-name="Visited_20_Internet_20_Link">FX Validation Result</text:a> definition triggers review of affected validation logic, semantic interpretation, contract state processing, audit records, provenance records, replay expectations, and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0::18:24</meta:creation-date>
    <dc:creator>Generated</dc:creator>
    <dc:date>2026-08-23T00::18:24</dc:date>
    <dc:language>en-US</dc:language>
    <meta:editing-cycles>1</meta:editing-cycles>
    <meta:editing-duration>PT0S</meta:editing-duration>
    <dc:title>dido:99_annexes:annex-b-terms-and-definitions:f:fx_logical_change_control</dc:title>
  </office:meta>
</office:document-meta>
</file>