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x_evidence_traceability"/><text:bookmark-start text:name="__RefHeading___fx_evidence_traceability_1"/><text:bookmark-start text:name="fx_evidence_traceability"/>FX Evidence Traceability<text:bookmark-end text:name="__RefHeading___fx_evidence_traceability_1"/><text:bookmark-end text:name="fx_evidence_traceability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FX Evidence Traceability relates FX logical profile elements and FX logical interactions to the <text:a xlink:type="simple" xlink:href="https://wiki.didosolutions.com/dido/99_annexes/annex-b-terms-and-definitions/e/evidence" text:style-name="Internet_20_link" text:visited-style-name="Visited_20_Internet_20_Link">Evidence</text:a> expectations that later implementation, deployment, testability, and evidence plans satisfy.</text:p>
      <text:p text:style-name="Text_20_body">FX Evidence Traceability does not create runtime <text:a xlink:type="simple" xlink:href="https://wiki.didosolutions.com/dido/99_annexes/annex-b-terms-and-definitions/e/evidence" text:style-name="Internet_20_link" text:visited-style-name="Visited_20_Internet_20_Link">Evidence</text:a> in Part 3. It identifies what later parts need to evidence. It connects claims about FX logical behaviour to the FX logical <text:a xlink:type="simple" xlink:href="https://wiki.didosolutions.com/dido/99_annexes/annex-b-terms-and-definitions/l/logical_node" text:style-name="Internet_20_link" text:visited-style-name="Visited_20_Internet_20_Link">Nodes</text:a>, endpoints, information structures, <text:a xlink:type="simple" xlink:href="https://wiki.didosolutions.com/dido/99_annexes/annex-b-terms-and-definitions/r/runtime_plane" text:style-name="Internet_20_link" text:visited-style-name="Visited_20_Internet_20_Link">Runtime Planes</text:a>, interactions, governance constraints, lifecycle states, audit records, provenance records, and <text:a xlink:type="simple" xlink:href="https://wiki.didosolutions.com/dido/99_annexes/annex-b-terms-and-definitions/t/traceability" text:style-name="Internet_20_link" text:visited-style-name="Visited_20_Internet_20_Link">Traceability</text:a> relationships that support those claims.</text:p>
      <text:p text:style-name="Text_20_body">FX Evidence Traceability prepares Part 5 to define deployment evidence, captured messages, logs, status records, audit records, provenance records, replay results, test results, configuration snapshots, review records, and evidence package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Traceability relationship connecting FX logical profile elements and FX logical interactions to evidence expectations for later implementation, deployment, testing, and review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<text:a xlink:type="simple" xlink:href="https://wiki.didosolutions.com/dido/99_annexes/annex-b-terms-and-definitions/l/logical_evidence_traceability" text:style-name="Internet_20_link" text:visited-style-name="Visited_20_Internet_20_Link">Logical Evidence Traceability</text:a> from Part 2, Section 12.8, <text:a xlink:type="simple" xlink:href="https://wiki.didosolutions.com/dido/99_annexes/annex-b-terms-and-definitions/e/evidence" text:style-name="Internet_20_link" text:visited-style-name="Visited_20_Internet_20_Link">Evidence</text:a> from Part 1, Section 7.9, and <text:a xlink:type="simple" xlink:href="https://wiki.didosolutions.com/dido/99_annexes/annex-b-terms-and-definitions/t/traceability" text:style-name="Internet_20_link" text:visited-style-name="Visited_20_Internet_20_Link">Traceability</text:a> from Part 1, Section 7.10; generalised from FX acceptance evidence, audit, provenance, replay, reconstruction, and runtime evidence material in the original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FX Evidence Traceability identifies evidence expectations. It does not prescribe evidence files, logs, screenshots, dashboards, repositories, test tools, or runtime capture mechanism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Validate FX Transaction Candidate pattern includes an evidence expectation that later parts capture validation inputs, <text:a xlink:type="simple" xlink:href="https://wiki.didosolutions.com/dido/99_annexes/annex-b-terms-and-definitions/f/fx_validation_result" text:style-name="Internet_20_link" text:visited-style-name="Visited_20_Internet_20_Link">FX Validation Results</text:a>, the validation rule version, the producing <text:a xlink:type="simple" xlink:href="https://wiki.didosolutions.com/dido/99_annexes/annex-b-terms-and-definitions/l/logical_node" text:style-name="Internet_20_link" text:visited-style-name="Visited_20_Internet_20_Link">Node</text:a> identity, timestamp, and a provenance referen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05:30</meta:creation-date>
    <dc:creator>Generated</dc:creator>
    <dc:date>2026-08-22T17::05:30</dc:date>
    <dc:language>en-US</dc:language>
    <meta:editing-cycles>1</meta:editing-cycles>
    <meta:editing-duration>PT0S</meta:editing-duration>
    <dc:title>dido:99_annexes:annex-b-terms-and-definitions:f:fx_evidence_traceability</dc:title>
  </office:meta>
</office:document-meta>
</file>