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control_command_endpoint"/><text:bookmark-start text:name="__RefHeading___fx_control_command_endpoint_1"/><text:bookmark-start text:name="fx_control_command_endpoint"/>FX Control Command Endpoint<text:bookmark-end text:name="__RefHeading___fx_control_command_endpoint_1"/><text:bookmark-end text:name="fx_control_command_endpoi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Control Command Endpoint carries operational commands and command acknowledgements among FX logical Nodes.</text:p>
      <text:p text:style-name="Text_20_body">The endpoint supports operational coordination, status requests, pausing, resuming, retrying, recovery, initiating replay, configuration reload, and command acknowledgement. It carries FX Control Command and FX Command Acknowledgement information.</text:p>
      <text:p text:style-name="Text_20_body">The FX Control Command Endpoint participates primarily in the FX Logical <text:a xlink:type="simple" xlink:href="https://wiki.didosolutions.com/dido/99_annexes/annex-b-terms-and-definitions/c/control_plane" text:style-name="Internet_20_link" text:visited-style-name="Visited_20_Internet_20_Link">Control Plane</text:a>. It also relates to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when command records and acknowledgement records support review, reconstruction, or <text:a xlink:type="simple" xlink:href="https://wiki.didosolutions.com/dido/99_annexes/annex-b-terms-and-definitions/e/evidence" text:style-name="Internet_20_link" text:visited-style-name="Visited_20_Internet_20_Link">evidenc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c/communication_endpoint" text:style-name="Internet_20_link" text:visited-style-name="Visited_20_Internet_20_Link">Communication Endpoint</text:a> carrying operational commands and command acknowledgements among FX logical Nod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Logical Command from <text:a xlink:type="simple" xlink:href="https://wiki.didosolutions.com/fxdemo/02-part/start" text:style-name="Internet_20_link" text:visited-style-name="Visited_20_Internet_20_Link">Part 2: Distributed Node-Based Logical Architecture</text:a>, Section 8.6, Logical Acknowledgement from <text:a xlink:type="simple" xlink:href="https://wiki.didosolutions.com/fxdemo/02-part/start" text:style-name="Internet_20_link" text:visited-style-name="Visited_20_Internet_20_Link">Part 2: Distributed Node-Based Logical Architecture</text:a>, Section 8.7, and <text:a xlink:type="simple" xlink:href="https://wiki.didosolutions.com/dido/99_annexes/annex-b-terms-and-definitions/c/control_plane" text:style-name="Internet_20_link" text:visited-style-name="Visited_20_Internet_20_Link">Control Plane</text:a> from <text:a xlink:type="simple" xlink:href="https://wiki.didosolutions.com/fxdemo/01-part/start" text:style-name="Internet_20_link" text:visited-style-name="Visited_20_Internet_20_Link">Part 1: Conceptual Architecture</text:a>, Section 8.2; generalised from control-plane command and acknowledgement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Control Command Endpoint does not prescribe a command protocol, orchestration command, API style, DDS Topic, REST resource, RPC method, queue, or deployment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Registry and Coordination Node sends a retry command through the FX Control Command Endpoint, and the FX Validation Node returns an FX Command Acknowledg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03:36</meta:creation-date>
    <dc:creator>Generated</dc:creator>
    <dc:date>2026-08-23T01::03:36</dc:date>
    <dc:language>en-US</dc:language>
    <meta:editing-cycles>1</meta:editing-cycles>
    <meta:editing-duration>PT0S</meta:editing-duration>
    <dc:title>dido:99_annexes:annex-b-terms-and-definitions:f:fx_control_command_endpoint</dc:title>
  </office:meta>
</office:document-meta>
</file>