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ntract_state_transitions"/><text:bookmark-start text:name="__RefHeading___fx_contract_state_transition_1"/><text:bookmark-start text:name="fx_contract_state_transition"/>FX Contract State Transition<text:bookmark-end text:name="__RefHeading___fx_contract_state_transition_1"/><text:bookmark-end text:name="fx_contract_state_transitio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Contract State Transitions identify the allowed logical movement from one <text:a xlink:type="simple" xlink:href="https://wiki.didosolutions.com/dido/99_annexes/annex-b-terms-and-definitions/f/fx_contract_state" text:style-name="Internet_20_link" text:visited-style-name="Visited_20_Internet_20_Link">FX Contract State</text:a> to another.</text:p>
      <text:p text:style-name="Text_20_body">An FX Contract State Transition records the prior state, target state, triggering information, responsible FX logical <text:a xlink:type="simple" xlink:href="https://wiki.didosolutions.com/dido/99_annexes/annex-b-terms-and-definitions/l/logical_node" text:style-name="Internet_20_link" text:visited-style-name="Visited_20_Internet_20_Link">Node</text:a> or <text:a xlink:type="simple" xlink:href="https://wiki.didosolutions.com/dido/99_annexes/annex-b-terms-and-definitions/l/logical_node_role" text:style-name="Internet_20_link" text:visited-style-name="Visited_20_Internet_20_Link">Node Role</text:a>, applicable rule or interpretation context, timestamp, and provenance reference.</text:p>
      <text:p text:style-name="Text_20_body">FX Contract State Transitions support review because they explain why a contract state changed and which inputs, rules, semantic assertions, validation results, or control interactions supported the change.</text:p>
      <text:p text:style-name="Text_20_body">The FX Demo Logical Profile treats state transitions as logical relationships. It does not prescribe a state-machine engine, workflow engine, rules engine, database update, event-store mechanism, or orchestr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movement from one FX Contract State to another with recorded trigger, context, responsibility, and provenanc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f/fx_contract_state" text:style-name="Internet_20_link" text:visited-style-name="Visited_20_Internet_20_Link">FX Contract State</text:a> from Section 9.6, <text:a xlink:type="simple" xlink:href="https://wiki.didosolutions.com/dido/99_annexes/annex-b-terms-and-definitions/c/contract_state_management_role" text:style-name="Internet_20_link" text:visited-style-name="Visited_20_Internet_20_Link">Contract State Management Role</text:a> from Section 7.5, <text:a xlink:type="simple" xlink:href="https://wiki.didosolutions.com/dido/99_annexes/annex-b-terms-and-definitions/l/logical_information_lineage" text:style-name="Internet_20_link" text:visited-style-name="Visited_20_Internet_20_Link">Logical Information Lineage</text:a> from Part 2, Section 8.10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contract lifecycle and state-transition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Contract State Transition concerns the <text:a xlink:type="simple" xlink:href="https://wiki.didosolutions.com/dido/99_annexes/annex-b-terms-and-definitions/f/fx_contract_state" text:style-name="Internet_20_link" text:visited-style-name="Visited_20_Internet_20_Link">FX Contract State</text:a>. It does not identify deployment state, process state, <text:a xlink:type="simple" xlink:href="https://wiki.didosolutions.com/dido/99_annexes/annex-b-terms-and-definitions/l/logical_node" text:style-name="Internet_20_link" text:visited-style-name="Visited_20_Internet_20_Link">Node</text:a> lifecycle state, or orchestration stat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Contract State Transition moves a validated and semantically interpreted transaction into an accepted <text:a xlink:type="simple" xlink:href="https://wiki.didosolutions.com/dido/99_annexes/annex-b-terms-and-definitions/f/fx_contract_state" text:style-name="Internet_20_link" text:visited-style-name="Visited_20_Internet_20_Link">FX Contract State</text:a> after the <text:a xlink:type="simple" xlink:href="https://wiki.didosolutions.com/dido/99_annexes/annex-b-terms-and-definitions/f/fx_contract_state_node" text:style-name="Internet_20_link" text:visited-style-name="Visited_20_Internet_20_Link">FX Contract State Node</text:a> applies the applicable transition ru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40:50</meta:creation-date>
    <dc:creator>Generated</dc:creator>
    <dc:date>2026-08-24T02::40:50</dc:date>
    <dc:language>en-US</dc:language>
    <meta:editing-cycles>1</meta:editing-cycles>
    <meta:editing-duration>PT0S</meta:editing-duration>
    <dc:title>dido:99_annexes:annex-b-terms-and-definitions:f:fx_contract_state_transitions</dc:title>
  </office:meta>
</office:document-meta>
</file>