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contract_state_endpoint"/><text:bookmark-start text:name="__RefHeading___fx_contract_state_endpoint_1"/><text:bookmark-start text:name="fx_contract_state_endpoint"/>FX Contract State Endpoint<text:bookmark-end text:name="__RefHeading___fx_contract_state_endpoint_1"/><text:bookmark-end text:name="fx_contract_state_endpoi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FX Contract State Endpoint carries FX <text:a xlink:type="simple" xlink:href="https://wiki.didosolutions.com/dido/99_annexes/annex-b-terms-and-definitions/c/contract" text:style-name="Internet_20_link" text:visited-style-name="Visited_20_Internet_20_Link">Contract</text:a> state information from the FX Contract State Node to downstream FX logical Nodes.</text:p>
      <text:p text:style-name="Text_20_body">The endpoint supports contract lifecycle management, cash-flow computation, policy evaluation, audit, provenance, replay, reconstruction, and <text:a xlink:type="simple" xlink:href="https://wiki.didosolutions.com/dido/99_annexes/annex-b-terms-and-definitions/e/evidence" text:style-name="Internet_20_link" text:visited-style-name="Visited_20_Internet_20_Link">evidence</text:a> expectations. It carries FX Contract State information that identifies the applicable state, state-transition context, input references, rule context, producing <text:a xlink:type="simple" xlink:href="https://wiki.didosolutions.com/dido/99_annexes/annex-b-terms-and-definitions/n/node" text:style-name="Internet_20_link" text:visited-style-name="Visited_20_Internet_20_Link">Node</text:a>, timestamp, and provenance reference.</text:p>
      <text:p text:style-name="Text_20_body">The FX Contract State Endpoint participates primarily in the FX Logical <text:a xlink:type="simple" xlink:href="https://wiki.didosolutions.com/dido/99_annexes/annex-b-terms-and-definitions/d/data_plane" text:style-name="Internet_20_link" text:visited-style-name="Visited_20_Internet_20_Link">Data Plane</text:a>. It also relates to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because contract state and state transitions require lineage and reviewabilit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c/communication_endpoint" text:style-name="Internet_20_link" text:visited-style-name="Visited_20_Internet_20_Link">Communication Endpoint</text:a> carrying state information for an FX <text:a xlink:type="simple" xlink:href="https://wiki.didosolutions.com/dido/99_annexes/annex-b-terms-and-definitions/c/contract" text:style-name="Internet_20_link" text:visited-style-name="Visited_20_Internet_20_Link">Contract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Communication Endpoint from <text:a xlink:type="simple" xlink:href="https://wiki.didosolutions.com/fxdemo/02-part/start" text:style-name="Internet_20_link" text:visited-style-name="Visited_20_Internet_20_Link">Part 2: Distributed Node-Based Logical Architecture</text:a>, Section 7.2, Logical Information Lineage from <text:a xlink:type="simple" xlink:href="https://wiki.didosolutions.com/fxdemo/02-part/start" text:style-name="Internet_20_link" text:visited-style-name="Visited_20_Internet_20_Link">Part 2: Distributed Node-Based Logical Architecture</text:a>, Section 8.10, and <text:a xlink:type="simple" xlink:href="https://wiki.didosolutions.com/dido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; generalised from contract lifecycle and state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X Contract State Endpoint is not a state-machine implementation, a database table, an event store, a workflow engine, a DDS Topic, a REST resource, or a deployment artefac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Contract State Node publishes FX Contract State information that the FX Cash-Flow Computation Node consum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36:52</meta:creation-date>
    <dc:creator>Generated</dc:creator>
    <dc:date>2026-08-24T02::36:52</dc:date>
    <dc:language>en-US</dc:language>
    <meta:editing-cycles>1</meta:editing-cycles>
    <meta:editing-duration>PT0S</meta:editing-duration>
    <dc:title>dido:99_annexes:annex-b-terms-and-definitions:f:fx_contract_state_endpoint</dc:title>
  </office:meta>
</office:document-meta>
</file>