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ommand_acknowledgement"/><text:bookmark-start text:name="__RefHeading___fx_command_acknowledgement_1"/><text:bookmark-start text:name="fx_command_acknowledgement"/>FX Command Acknowledgement<text:bookmark-end text:name="__RefHeading___fx_command_acknowledgement_1"/><text:bookmark-end text:name="fx_command_acknowledge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Command Acknowledgement represents the outcome of receiving or processing an FX Control Command.</text:p>
      <text:p text:style-name="Text_20_body">The FX Command Acknowledgement identifies the original command, acknowledging FX logical <text:a xlink:type="simple" xlink:href="https://wiki.didosolutions.com/dido/99_annexes/annex-b-terms-and-definitions/n/node" text:style-name="Internet_20_link" text:visited-style-name="Visited_20_Internet_20_Link">Node</text:a>, acknowledgement status, timestamp, reason, resulting lifecycle state, and <text:a xlink:type="simple" xlink:href="https://wiki.didosolutions.com/dido/99_annexes/annex-b-terms-and-definitions/p/provenance" text:style-name="Internet_20_link" text:visited-style-name="Visited_20_Internet_20_Link">Provenance</text:a> or <text:a xlink:type="simple" xlink:href="https://wiki.didosolutions.com/dido/99_annexes/annex-b-terms-and-definitions/e/evidence" text:style-name="Internet_20_link" text:visited-style-name="Visited_20_Internet_20_Link">Evidence</text:a> reference.</text:p>
      <text:p text:style-name="Text_20_body">FX Command Acknowledgements participate primarily in the FX Logical <text:a xlink:type="simple" xlink:href="https://wiki.didosolutions.com/dido/99_annexes/annex-b-terms-and-definitions/c/control_plane" text:style-name="Internet_20_link" text:visited-style-name="Visited_20_Internet_20_Link">Control Plane</text:a>. They also support the FX Logical <text:a xlink:type="simple" xlink:href="https://wiki.didosolutions.com/dido/99_annexes/annex-b-terms-and-definitions/h/health_and_observability_plane" text:style-name="Internet_20_link" text:visited-style-name="Visited_20_Internet_20_Link">Health and Observability Plane</text:a> when the acknowledgement reports operational state and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when command outcomes support review or evid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eipt, acceptance, rejection, completion, failure, or outcome of an FX Control Command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Acknowledgement from <text:a xlink:type="simple" xlink:href="https://wiki.didosolutions.com/fxdemo/02-part/start" text:style-name="Internet_20_link" text:visited-style-name="Visited_20_Internet_20_Link">Part 2: Distributed Node-Based Logical Architecture</text:a>, Section 8.7, Logical Command from <text:a xlink:type="simple" xlink:href="https://wiki.didosolutions.com/fxdemo/02-part/start" text:style-name="Internet_20_link" text:visited-style-name="Visited_20_Internet_20_Link">Part 2: Distributed Node-Based Logical Architecture</text:a>, Section 8.6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command acknowledgement and control-plan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Command Acknowledgement does not require synchronous communication, blocking calls, command middleware, orchestration status, <text:a xlink:type="simple" xlink:href="https://wiki.didosolutions.com/dido/99_annexes/annex-b-terms-and-definitions/a/api" text:style-name="Internet_20_link" text:visited-style-name="Visited_20_Internet_20_Link">API</text:a> response, DDS sample, or queue messag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Command Acknowledgement reports that the FX Validation Node accepted a retry command and entered the Recovering lifecycle st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59:02</meta:creation-date>
    <dc:creator>Generated</dc:creator>
    <dc:date>2026-08-24T04::59:02</dc:date>
    <dc:language>en-US</dc:language>
    <meta:editing-cycles>1</meta:editing-cycles>
    <meta:editing-duration>PT0S</meta:editing-duration>
    <dc:title>dido:99_annexes:annex-b-terms-and-definitions:f:fx_command_acknowledgement</dc:title>
  </office:meta>
</office:document-meta>
</file>