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ash-flow_computation_node"/><text:bookmark-start text:name="__RefHeading___fx_cash-flow_computation_node_1"/><text:bookmark-start text:name="fx_cash-flow_computation_node"/>FX Cash-Flow Computation Node<text:bookmark-end text:name="__RefHeading___fx_cash-flow_computation_node_1"/><text:bookmark-end text:name="fx_cash-flow_computation_nod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Cash-Flow Computation Node computes projected or derived FX cash-flow obligations from relevant FX contract state and transaction information.</text:p>
      <text:p text:style-name="Text_20_body">The FX Cash-Flow Computation Node performs cash-flow computation responsibilities. It consumes FX Contract State, applicable transaction information, semantic assertions, model references, and calculation context. It produces FX Cash-Flow Obligations and records the provenance of computations.</text:p>
      <text:p text:style-name="Text_20_body">The FX Cash-Flow Computation Node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participates in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y recording inputs, calculation context, model version, computation timestamp, and output lineag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computing projected or derived FX cash-flow oblig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Node from <text:a xlink:type="simple" xlink:href="https://wiki.didosolutions.com/fxdemo/02-part/start" text:style-name="Internet_20_link" text:visited-style-name="Visited_20_Internet_20_Link">Part 2: Distributed Node-Based Logical Architecture</text:a>, Section 6.2, Logical Assertion from <text:a xlink:type="simple" xlink:href="https://wiki.didosolutions.com/fxdemo/02-part/start" text:style-name="Internet_20_link" text:visited-style-name="Visited_20_Internet_20_Link">Part 2: Distributed Node-Based Logical Architecture</text:a>, Section 8.8, and <text:a xlink:type="simple" xlink:href="https://wiki.didosolutions.com/dido/99_annexes/annex-b-terms-and-definitions/i/interpretation" text:style-name="Internet_20_link" text:visited-style-name="Visited_20_Internet_20_Link">Interpretation</text:a> from <text:a xlink:type="simple" xlink:href="https://wiki.didosolutions.com/fxdemo/01-part/start" text:style-name="Internet_20_link" text:visited-style-name="Visited_20_Internet_20_Link">Part 1: Conceptual Architecture</text:a>, Section 9.5; generalised from ACTUS cash-flow and analytical computation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Cash-Flow Computation Node defines a logical responsibility for computation. It does not prescribe the ACTUS library, the calculation engine, the programming language, the model implementation, the data store, or the runtime servi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Cash-Flow Computation Node consumes an FX Contract State and produces FX Cash-Flow Obligations with provenance linking the output to the input contract state and calculation contex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24:32</meta:creation-date>
    <dc:creator>Generated</dc:creator>
    <dc:date>2026-08-24T03::24:32</dc:date>
    <dc:language>en-US</dc:language>
    <meta:editing-cycles>1</meta:editing-cycles>
    <meta:editing-duration>PT0S</meta:editing-duration>
    <dc:title>dido:99_annexes:annex-b-terms-and-definitions:f:fx_cash-flow_computation_node</dc:title>
  </office:meta>
</office:document-meta>
</file>