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audit_record"/><text:bookmark-start text:name="__RefHeading___fx_audit_record_1"/><text:bookmark-start text:name="fx_audit_record"/>FX Audit Record<text:bookmark-end text:name="__RefHeading___fx_audit_record_1"/><text:bookmark-end text:name="fx_audit_record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FX Audit Record represents information that supports <text:a xlink:type="simple" xlink:href="https://wiki.didosolutions.com/dido/99_annexes/annex-b-terms-and-definitions/a/audit" text:style-name="Internet_20_link" text:visited-style-name="Visited_20_Internet_20_Link">Audit</text:a> of FX logical interactions, decisions, state changes, information exchanges, commands, acknowledgements, releases, replay requests, and reconstruction results.</text:p>
      <text:p text:style-name="Text_20_body">The FX Audit Record identifies what occurred, when it occurred, which FX logical <text:a xlink:type="simple" xlink:href="https://wiki.didosolutions.com/dido/99_annexes/annex-b-terms-and-definitions/f/financial_node" text:style-name="Internet_20_link" text:visited-style-name="Visited_20_Internet_20_Link">Nodes</text:a> participated, which information structures were involved, which <text:a xlink:type="simple" xlink:href="https://wiki.didosolutions.com/dido/99_annexes/annex-b-terms-and-definitions/c/communication_endpoint" text:style-name="Internet_20_link" text:visited-style-name="Visited_20_Internet_20_Link">Communication Endpoint</text:a> carried or recorded the information, which <text:a xlink:type="simple" xlink:href="https://wiki.didosolutions.com/dido/99_annexes/annex-b-terms-and-definitions/r/runtime_plane" text:style-name="Internet_20_link" text:visited-style-name="Visited_20_Internet_20_Link">Runtime Plane</text:a> framed the interaction, and which <text:a xlink:type="simple" xlink:href="https://wiki.didosolutions.com/dido/99_annexes/annex-b-terms-and-definitions/e/evidence" text:style-name="Internet_20_link" text:visited-style-name="Visited_20_Internet_20_Link">evidence</text:a> expectations apply.</text:p>
      <text:p text:style-name="Text_20_body">The FX Audit Record participates primarily in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. It supports accountability, review, reconstruction, evidence planning, and defensibilit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r/record" text:style-name="Internet_20_link" text:visited-style-name="Visited_20_Internet_20_Link">Record</text:a> that supports <text:a xlink:type="simple" xlink:href="https://wiki.didosolutions.com/dido/99_annexes/annex-b-terms-and-definitions/a/audit" text:style-name="Internet_20_link" text:visited-style-name="Visited_20_Internet_20_Link">Audit</text:a> of FX logical interactions and decis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Record from <text:a xlink:type="simple" xlink:href="https://wiki.didosolutions.com/fxdemo/02-part/start" text:style-name="Internet_20_link" text:visited-style-name="Visited_20_Internet_20_Link">Part 2: Distributed Node-Based Logical Architecture</text:a>, Section 8.9, <text:a xlink:type="simple" xlink:href="https://wiki.didosolutions.com/dido/99_annexes/annex-b-terms-and-definitions/e/evidence" text:style-name="Internet_20_link" text:visited-style-name="Visited_20_Internet_20_Link">Evidence</text:a> from <text:a xlink:type="simple" xlink:href="https://wiki.didosolutions.com/fxdemo/01-part/start" text:style-name="Internet_20_link" text:visited-style-name="Visited_20_Internet_20_Link">Part 1: Conceptual Architecture</text:a>, Section 7.9, and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audit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Audit Record is not merely a log entry. Logs contribute to audit only when later implementation and evidence layers preserve traceable records supporting reconstruction, review, or evi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Audit Record records a release decision, the related FX Policy Decision, the FX Release Package, the recipient context, timestamp, and release oblig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5:08</meta:creation-date>
    <dc:creator>Generated</dc:creator>
    <dc:date>2026-08-22T17::55:08</dc:date>
    <dc:language>en-US</dc:language>
    <meta:editing-cycles>1</meta:editing-cycles>
    <meta:editing-duration>PT0S</meta:editing-duration>
    <dc:title>dido:99_annexes:annex-b-terms-and-definitions:f:fx_audit_record</dc:title>
  </office:meta>
</office:document-meta>
</file>