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audit_and_provenance_node"/><text:bookmark-start text:name="__RefHeading___fx_audit_and_provenance_node_1"/><text:bookmark-start text:name="fx_audit_and_provenance_node"/>FX Audit and Provenance Node<text:bookmark-end text:name="__RefHeading___fx_audit_and_provenance_node_1"/><text:bookmark-end text:name="fx_audit_and_provenance_nod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X Audit and Provenance Node records and relates audit, provenance, lineage, and evidence-supporting information for FX logical interactions.</text:p>
      <text:p text:style-name="Text_20_body">The FX Audit and Provenance Node performs audit and provenance recording responsibilities. It records relationships among FX Transaction Candidates, FX Validation Results, FX Semantic Assertions, FX Contract States, FX Cash-Flow Obligations, FX Policy Decisions, FX Release Packages, producing <text:a xlink:type="simple" xlink:href="https://wiki.didosolutions.com/dido/99_annexes/annex-b-terms-and-definitions/f/financial_node" text:style-name="Internet_20_link" text:visited-style-name="Visited_20_Internet_20_Link">Nodes</text:a>, consuming Nodes, <text:a xlink:type="simple" xlink:href="https://wiki.didosolutions.com/dido/99_annexes/annex-b-terms-and-definitions/c/communication_endpoint" text:style-name="Internet_20_link" text:visited-style-name="Visited_20_Internet_20_Link">endpoints</text:a>, <text:a xlink:type="simple" xlink:href="https://wiki.didosolutions.com/dido/99_annexes/annex-b-terms-and-definitions/r/runtime_plane" text:style-name="Internet_20_link" text:visited-style-name="Visited_20_Internet_20_Link">Runtime Planes</text:a>, timestamps, rule versions, model versions, and evidence expectations.</text:p>
      <text:p text:style-name="Text_20_body">The FX Audit and Provenance Node participates primarily in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. It also supports other planes by preserving information about interactions, decisions, and outpu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recording and relating audit, provenance, lineage, and evidence-supporting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Node from <text:a xlink:type="simple" xlink:href="https://wiki.didosolutions.com/fxdemo/02-part/start" text:style-name="Internet_20_link" text:visited-style-name="Visited_20_Internet_20_Link">Part 2: Distributed Node-Based Logical Architecture</text:a>, Section 6.2, Logical Audit and Provenance Plane from <text:a xlink:type="simple" xlink:href="https://wiki.didosolutions.com/fxdemo/02-part/start" text:style-name="Internet_20_link" text:visited-style-name="Visited_20_Internet_20_Link">Part 2: Distributed Node-Based Logical Architecture</text:a>, Section 9.6, <text:a xlink:type="simple" xlink:href="https://wiki.didosolutions.com/dido/99_annexes/annex-b-terms-and-definitions/e/evidence" text:style-name="Internet_20_link" text:visited-style-name="Visited_20_Internet_20_Link">Evidence</text:a> from <text:a xlink:type="simple" xlink:href="https://wiki.didosolutions.com/fxdemo/01-part/start" text:style-name="Internet_20_link" text:visited-style-name="Visited_20_Internet_20_Link">Part 1: Conceptual Architecture</text:a>, Section 7.9, and <text:a xlink:type="simple" xlink:href="https://wiki.didosolutions.com/dido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generalised from audit, provenance, persistence, replay, and evidence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FX Audit and Provenance Node is not merely a logging service. Logs contribute to audit or provenance only when later parts preserve traceable information supporting reconstruction, review, or eviden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Audit and Provenance Node records a provenance relationship linking an FX Cash-Flow Obligation to the FX Contract State, semantic assertion, computation context, model version, producing Node, and timestamp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3:38</meta:creation-date>
    <dc:creator>Generated</dc:creator>
    <dc:date>2026-08-22T15::13:38</dc:date>
    <dc:language>en-US</dc:language>
    <meta:editing-cycles>1</meta:editing-cycles>
    <meta:editing-duration>PT0S</meta:editing-duration>
    <dc:title>dido:99_annexes:annex-b-terms-and-definitions:f:fx_audit_and_provenance_node</dc:title>
  </office:meta>
</office:document-meta>
</file>