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unctional_requirement"/><text:bookmark-start text:name="__RefHeading___functional_requirement_1"/><text:bookmark-start text:name="functional_requirement"/>Functional Requirement<text:bookmark-end text:name="__RefHeading___functional_requirement_1"/><text:bookmark-end text:name="functional_requirement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Functional Requirement specifies a behavior that a system, component, service, actor, or process is required to perform.</text:p>
      <text:p text:style-name="Text_20_body">The required behavior may include:</text:p>
      <text:p text:style-name="Text_20_body">Creating information or an <text:a xlink:type="simple" xlink:href="https://wiki.didosolutions.com/dido/99_annexes/annex-b-terms-and-definitions/a/artifact" text:style-name="Internet_20_link" text:visited-style-name="Visited_20_Internet_20_Link">Artifact</text:a>Receiving or retrieving informationProcessing informationTransforming informationValidating informationComparing values or statesSelecting an applicable inputProducing a resultRecording an event or outcomeApplying a configurationPerforming a deploymentEnforcing a rule or constraintCoordinating an interactionResponding to an eventChanging a <text:a xlink:type="simple" xlink:href="https://wiki.didosolutions.com/dido/99_annexes/annex-b-terms-and-definitions/l/lifecycle" text:style-name="Internet_20_link" text:visited-style-name="Visited_20_Internet_20_Link">Lifecycle</text:a> stateA Functional Requirement identifies what the responsible subject performs without prescribing unnecessary implementation detail.</text:p>
      <text:p text:style-name="Text_20_body">A Functional Requirement should identify, as applicable:</text:p>
      <text:p text:style-name="Text_20_body">The responsible subjectThe input or triggering conditionThe required operationThe object affected by the operationThe required resultThe applicable conditionsThe observable outcomeA Functional Requirement differs from an <text:a xlink:type="simple" xlink:href="https://wiki.didosolutions.com/dido/99_annexes/annex-b-terms-and-definitions/o/operational_requirement" text:style-name="Internet_20_link" text:visited-style-name="Visited_20_Internet_20_Link">Operational Requirement</text:a>:</text:p>
      <text:p text:style-name="Text_20_body">A Functional Requirement specifies behavior that a subject performsAn Operational Requirement specifies an operational condition, capability, constraint, or interaction associated with operation of the system within its intended environmentA Functional Requirement differs from a <text:a xlink:type="simple" xlink:href="https://wiki.didosolutions.com/dido/99_annexes/annex-b-terms-and-definitions/m/mission_objective" text:style-name="Internet_20_link" text:visited-style-name="Visited_20_Internet_20_Link">Mission Objective</text:a>:</text:p>
      <text:p text:style-name="Text_20_body">A Mission Objective states a high-level result that the system achieves in furtherance of its missionA Functional Requirement specifies behavior that realizes or contributes to that resultA Functional Requirement also differs from a quality requirement:</text:p>
      <text:p text:style-name="Text_20_body">A Functional Requirement specifies what behavior occursA quality requirement specifies a measurable characteristic or constraint associated with the system or its behaviorA Functional Requirement may be constrained by performance, security, reliability, usability, maintainability, logging, data-management, and interoperability requirement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quirement that specifies a behavior a subject is required to perform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Functional Requirement should use a direct and testable verb.</text:p>
      <text:p text:style-name="Text_20_body">Examples of direct functional verbs include:</text:p>
      <text:p text:style-name="Text_20_body">CreateRetrieveCompareValidateProduceRecordApplyTransformSelectRejectPreserveResolveWeak verbs such as <text:span text:style-name="Strong_20_Emphasis">support</text:span>, <text:span text:style-name="Strong_20_Emphasis">enable</text:span>, <text:span text:style-name="Strong_20_Emphasis">provide</text:span>, and broad uses of <text:span text:style-name="Strong_20_Emphasis">manage</text:span> should be replaced when they do not identify the required behavior.</text:p>
      <text:p text:style-name="Text_20_body">A Functional Requirement should remain atomic. A requirement is atomic when it states one primary required behavior or result that can be evaluated independently.</text:p>
      <text:p text:style-name="Text_20_body">Verification criteria should evaluate only the behavior stated by the Functional Requirement and should not introduce additional normative obligations.</text:p>
      <text:p text:style-name="Text_20_body">A Functional Requirement does not need to identify a particular algorithm, product, programming language, platform, interface technology, or implementation method unless the applicable architecture requires that constrain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Functional Requirement states that <text:a xlink:type="simple" xlink:href="https://wiki.didosolutions.com/dido/99_annexes/annex-b-terms-and-definitions/c/crucible" text:style-name="Internet_20_link" text:visited-style-name="Visited_20_Internet_20_Link">Crucible</text:a> SHALL produce a resolved <text:a xlink:type="simple" xlink:href="https://wiki.didosolutions.com/dido/99_annexes/annex-b-terms-and-definitions/i/infrastructure_configuration" text:style-name="Internet_20_link" text:visited-style-name="Visited_20_Internet_20_Link">Infrastructure Configuration</text:a> by combining inherited configuration values with explicit child overrid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1:53</meta:creation-date>
    <dc:creator>Generated</dc:creator>
    <dc:date>2026-08-22T14::21:53</dc:date>
    <dc:language>en-US</dc:language>
    <meta:editing-cycles>1</meta:editing-cycles>
    <meta:editing-duration>PT0S</meta:editing-duration>
    <dc:title>dido:99_annexes:annex-b-terms-and-definitions:f:functional_requirement</dc:title>
  </office:meta>
</office:document-meta>
</file>