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unctional_correctness"/><text:bookmark-start text:name="__RefHeading___functional_correctness_1"/><text:bookmark-start text:name="functional_correctness"/>Functional Correctness<text:bookmark-end text:name="__RefHeading___functional_correctness_1"/><text:bookmark-end text:name="functional_correctnes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unctional Correctness is a <text:a xlink:type="simple" xlink:href="https://wiki.didosolutions.com/dido/99_annexes/annex-b-terms-and-definitions/q/quality_characteristic" text:style-name="Internet_20_link" text:visited-style-name="Visited_20_Internet_20_Link">Quality Characteristic</text:a> concerning the degree to which a subject produces correct results with the required precision.</text:p>
      <text:p text:style-name="Text_20_body">Functional Correctness can apply to:</text:p>
      <text:p text:style-name="Text_20_body">A <text:a xlink:type="simple" xlink:href="https://wiki.didosolutions.com/dido/99_annexes/annex-b-terms-and-definitions/c/candidate_solution" text:style-name="Internet_20_link" text:visited-style-name="Visited_20_Internet_20_Link">Candidate Solution</text:a>A <text:a xlink:type="simple" xlink:href="https://wiki.didosolutions.com/dido/99_annexes/annex-b-terms-and-definitions/d/distributed_system" text:style-name="Internet_20_link" text:visited-style-name="Visited_20_Internet_20_Link">Distributed System</text:a>A <text:a xlink:type="simple" xlink:href="https://wiki.didosolutions.com/dido/99_annexes/annex-b-terms-and-definitions/n/node" text:style-name="Internet_20_link" text:visited-style-name="Visited_20_Internet_20_Link">Node</text:a>A <text:a xlink:type="simple" xlink:href="https://wiki.didosolutions.com/dido/99_annexes/annex-b-terms-and-definitions/n/node_set" text:style-name="Internet_20_link" text:visited-style-name="Visited_20_Internet_20_Link">Node Set</text:a>A serviceA software componentA calculationA transformationA transactionA decisionAnother subject producing an observable resultFunctional Correctness can concern:</text:p>
      <text:p text:style-name="Text_20_body">Calculated valuesGenerated valuesTransformed valuesSelected valuesStored valuesTransmitted valuesState transitionsTransaction outcomesDecisionsMessagesEventsOther functional outputsFunctional Correctness can identify:</text:p>
      <text:p text:style-name="Text_20_body">The evaluated functionThe applicable inputsThe applicable <text:a xlink:type="simple" xlink:href="https://wiki.didosolutions.com/dido/99_annexes/annex-b-terms-and-definitions/t/test_argument_value" text:style-name="Internet_20_link" text:visited-style-name="Visited_20_Internet_20_Link">Test Argument Values</text:a>The applicable <text:a xlink:type="simple" xlink:href="https://wiki.didosolutions.com/dido/99_annexes/annex-b-terms-and-definitions/e/expected_result" text:style-name="Internet_20_link" text:visited-style-name="Visited_20_Internet_20_Link">Expected Results</text:a>The observed <text:a xlink:type="simple" xlink:href="https://wiki.didosolutions.com/dido/99_annexes/annex-b-terms-and-definitions/t/test_result" text:style-name="Internet_20_link" text:visited-style-name="Visited_20_Internet_20_Link">Test Results</text:a>The required precisionThe permitted toleranceThe comparison methodThe reference valueThe applicable DIDO <text:a xlink:type="simple" xlink:href="https://wiki.didosolutions.com/dido/99_annexes/annex-b-terms-and-definitions/b/baseline" text:style-name="Internet_20_link" text:visited-style-name="Visited_20_Internet_20_Link">Baseline</text:a>The applicable <text:a xlink:type="simple" xlink:href="https://wiki.didosolutions.com/dido/99_annexes/annex-b-terms-and-definitions/v/validation_criteria" text:style-name="Internet_20_link" text:visited-style-name="Visited_20_Internet_20_Link">Validation Criteria</text:a>The applicable <text:a xlink:type="simple" xlink:href="https://wiki.didosolutions.com/dido/99_annexes/annex-b-terms-and-definitions/a/acceptance_criteria" text:style-name="Internet_20_link" text:visited-style-name="Visited_20_Internet_20_Link">Acceptance Criteria</text:a>Its <text:a xlink:type="simple" xlink:href="https://wiki.didosolutions.com/dido/99_annexes/annex-b-terms-and-definitions/e/evidence" text:style-name="Internet_20_link" text:visited-style-name="Visited_20_Internet_20_Link">Evidence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Functional Correctness can be evaluated by comparing an observed Test Result with:</text:p>
      <text:p text:style-name="Text_20_body">An Expected ResultAn authoritative reference valueA result produced by an approved reference implementationA corresponding Test Result in a controlling DIDO BaselineA result calculated using an independently verified methodAnother reference established by the Acceptance Criteria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q/quality_characteristic" text:style-name="Internet_20_link" text:visited-style-name="Visited_20_Internet_20_Link">Quality Characteristic</text:a> concerning the degree to which a subject produces correct results with the required precis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iso.org/standard/78176.html" text:style-name="Internet_20_link" text:visited-style-name="Visited_20_Internet_20_Link">ISO/IEC 25010:2023, Systems and software Quality Requirements and Evaluation (SQuaRE) — Product quality model</text:a>
      <text:a xlink:type="simple" xlink:href="https://wiki.didosolutions.com/dido/99_annexes/annex-b-terms-and-definitions/q/quality_characteristic" text:style-name="Internet_20_link" text:visited-style-name="Visited_20_Internet_20_Link">Quality Characteristic</text:a>
      <text:a xlink:type="simple" xlink:href="https://wiki.didosolutions.com/dido/99_annexes/annex-b-terms-and-definitions/e/expected_result" text:style-name="Internet_20_link" text:visited-style-name="Visited_20_Internet_20_Link">Expected Result</text:a>
      <text:a xlink:type="simple" xlink:href="https://wiki.didosolutions.com/dido/99_annexes/annex-b-terms-and-definitions/t/test_result" text:style-name="Internet_20_link" text:visited-style-name="Visited_20_Internet_20_Link">Test Result</text:a>
      <text:p text:style-name="Text_20_body">DIDO Reference Implementation Conceptual ModelDIDO-TE draft Requirements RegisterISO/IEC 25010 identifies Functional Correctness as a product-quality subcharacteristic associated with producing correct results with the required precision.</text:p>
      <text:p text:style-name="Text_20_body">This definition adapts that concept for DIDO-TE evaluation of Candidate Solutions, Distributed Systems, Nodes, services, components, calculations, transactions, and other subjects producing observable result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unctional Correctness differs from functional completeness:</text:p>
      <text:p text:style-name="Text_20_body">Functional Correctness concerns whether produced results are correctFunctional completeness concerns whether the available functions cover the specified tasks and objectivesFunctional Correctness differs from functional appropriateness:</text:p>
      <text:p text:style-name="Text_20_body">Functional Correctness concerns the correctness of resultsFunctional appropriateness concerns whether functions facilitate accomplishment of specified tasks and objectivesFunctional Correctness differs from <text:a xlink:type="simple" xlink:href="https://wiki.didosolutions.com/dido/99_annexes/annex-b-terms-and-definitions/r/reliability" text:style-name="Internet_20_link" text:visited-style-name="Visited_20_Internet_20_Link">Reliability</text:a>:</text:p>
      <text:p text:style-name="Text_20_body">Functional Correctness concerns whether a produced result is correctReliability concerns the degree to which a subject performs specified functions under specified conditions for a specified periodA subject can produce an incorrect result reliably.</text:p>
      <text:p text:style-name="Text_20_body">A subject can produce correct results during successful operations while experiencing unacceptable failures.</text:p>
      <text:p text:style-name="Text_20_body">Functional Correctness does not require exact equality when the applicable Acceptance Criteria permit:</text:p>
      <text:p text:style-name="Text_20_body">Numerical toleranceStatistical toleranceRoundingApproximationNondeterministic orderingEquivalent representationsAnother bounded variationThe applicable Acceptance Criteria determine:</text:p>
      <text:p text:style-name="Text_20_body">The authoritative Expected Result or reference valueThe comparison methodThe required precisionThe permitted toleranceThe treatment of missing valuesThe treatment of invalid valuesThe treatment of nondeterministic resultsA passing <text:a xlink:type="simple" xlink:href="https://wiki.didosolutions.com/dido/99_annexes/annex-b-terms-and-definitions/v/verdict" text:style-name="Internet_20_link" text:visited-style-name="Visited_20_Internet_20_Link">Verdict</text:a> can indicate that an observed Test Result satisfies the Functional Correctness criteria applicable to a particular Test Step or Test Run.</text:p>
      <text:p text:style-name="Text_20_body">One passing Verdict does not necessarily establish Functional Correctness across every input, condition, Configuration, or operational contex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ree Candidate Solutions calculate the expected settlement amount for the same financial agreement.</text:p>
      <text:p text:style-name="Text_20_body">The applicable Acceptance Criteria establish:</text:p>
      <text:p text:style-name="Text_20_body">The financial agreementThe applicable calculation rulesThe Test Argument ValuesThe authoritative Expected ResultThe currencyThe required decimal precisionThe permitted rounding methodThe permitted toleranceDIDO-TE performs the applicable Test Definition for each Candidate Solution and compares each resulting Test Result with the authoritative Expected Result.</text:p>
      <text:p text:style-name="Text_20_body">A Candidate Solution exhibits Functional Correctness for the evaluated calculation when its Test Result satisfies the required precision and permitted tolera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40:51</meta:creation-date>
    <dc:creator>Generated</dc:creator>
    <dc:date>2026-08-22T18::40:51</dc:date>
    <dc:language>en-US</dc:language>
    <meta:editing-cycles>1</meta:editing-cycles>
    <meta:editing-duration>PT0S</meta:editing-duration>
    <dc:title>dido:99_annexes:annex-b-terms-and-definitions:f:functional_correctness</dc:title>
  </office:meta>
</office:document-meta>
</file>