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ormal_semantics"/><text:bookmark-start text:name="__RefHeading___formal_semantics_1"/><text:bookmark-start text:name="formal_semantics"/>Formal Semantics<text:bookmark-end text:name="__RefHeading___formal_semantics_1"/><text:bookmark-end text:name="formal_semantic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ormal semantics defines the meaning of architectural constructs precisely and unambiguously.</text:p>
      <text:p text:style-name="Text_20_body">Formal semantics separates meaning from implementation syntax, storage technology, programming language, exchange mechanism, deployment environment, or runtime platform.</text:p>
      <text:p text:style-name="Text_20_body">Formal semantics supports consistent interpretation across implementations, tools, organisations, and governance contexts. It provides a basis for traceability, conformance evaluation, controlled interpretation, and semantic consistency within the <text:a xlink:type="simple" xlink:href="https://wiki.didosolutions.com/dido/99_annexes/annex-b-terms-and-definitions/r/reference_architecture" text:style-name="Internet_20_link" text:visited-style-name="Visited_20_Internet_20_Link">Reference Architecture (RA)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ecise and unambiguous definition of meaning associated with architectural constructs, independent of implement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annex-b-terms-and-definitions/r/reference_architecture" text:style-name="Internet_20_link" text:visited-style-name="Visited_20_Internet_20_Link">Reference Architecture (RA)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ormal semantics provides the basis for consistent interpretation and conformance evaluation across implementation technolog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annex-b-terms-and-definitions/r/reference_architecture" text:style-name="Internet_20_link" text:visited-style-name="Visited_20_Internet_20_Link">Reference Architecture (RA)</text:a> defines the meaning of an <text:a xlink:type="simple" xlink:href="https://wiki.didosolutions.com/dido/99_annexes/annex-b-terms-and-definitions/a/attachment_point" text:style-name="Internet_20_link" text:visited-style-name="Visited_20_Internet_20_Link">Attachment Point</text:a>, <text:a xlink:type="simple" xlink:href="https://wiki.didosolutions.com/dido/99_annexes/annex-b-terms-and-definitions/c/conformance_point" text:style-name="Internet_20_link" text:visited-style-name="Visited_20_Internet_20_Link">Conformance Point</text:a>, lifecycle state, or governed artefact independently of the software mechanism that implements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34:43</meta:creation-date>
    <dc:creator>Generated</dc:creator>
    <dc:date>2026-08-24T18::34:43</dc:date>
    <dc:language>en-US</dc:language>
    <meta:editing-cycles>1</meta:editing-cycles>
    <meta:editing-duration>PT0S</meta:editing-duration>
    <dc:title>dido:99_annexes:annex-b-terms-and-definitions:f:formal_semantics</dc:title>
  </office:meta>
</office:document-meta>
</file>