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inancial_system"/><text:bookmark-start text:name="__RefHeading___financial_system_1"/><text:bookmark-start text:name="financial_system"/>Financial System<text:bookmark-end text:name="__RefHeading___financial_system_1"/><text:bookmark-end text:name="financial_system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financial system processes information about financial activity, obligations, instruments, positions, events, controls, and oversight. In this document set, the term does not refer only to a banking application, a payment application, a trading platform, or an accounting system. It refers to any system that participates in the processing of structured financial information.</text:p>
      <text:p text:style-name="Text_20_body">A financial system may operate within a single institution, across multiple institutions, within a single jurisdiction, across jurisdictions, or in a distributed, node-based environment. The architecture, therefore, treats financial systems as information-processing systems that require traceability, interpretation, governance, evidence, and controlled releas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ystem that processes financial information relating to financial obligations, financial events, financial instruments, financial positions, or financial oversigh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1, Conceptual Architecture; generalised from the Financial-Domain Interpretation System Reference Architecture (FDIS-RA) and Structured Information Processing Reference Architecture (SIP-RA) treatment of governed financial information processing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financial system includes institutional systems, market infrastructures, payment systems, settlement systems, regulatory reporting systems, supervisory systems, analytical systems, and distributed node-based systems that support financial information process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stributed foreign-exchange demonstration environment that validates transaction information, computes cash-flow obligations, records provenance, and produces authorised release products is a financial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2:19</meta:creation-date>
    <dc:creator>Generated</dc:creator>
    <dc:date>2026-08-24T05::32:19</dc:date>
    <dc:language>en-US</dc:language>
    <meta:editing-cycles>1</meta:editing-cycles>
    <meta:editing-duration>PT0S</meta:editing-duration>
    <dc:title>dido:99_annexes:annex-b-terms-and-definitions:f:financial_system</dc:title>
  </office:meta>
</office:document-meta>
</file>