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inance_ecosphere"/><text:bookmark-start text:name="__RefHeading___finance_ecosphere_1"/><text:bookmark-start text:name="finance_ecosphere"/>Finance Ecosphere<text:bookmark-end text:name="__RefHeading___finance_ecosphere_1"/><text:bookmark-end text:name="finance_ecosphere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inance Ecosphere identifies the broad, governed area of financial activity that the Financial Systems Archetype addresses. It provides the highest-level classification for financial structured information systems within this document set.</text:p>
      <text:p text:style-name="Text_20_body">The Finance Ecosphere includes financial institutions, markets, instruments, transactions, obligations, reporting, oversight, supervision, risk analysis, settlement, and related structured-information processing activities.</text:p>
      <text:p text:style-name="Text_20_body">Later ecosystems, domains, logical profiles, implementation profiles, deployment profiles, and evidence plans inherit the Finance Ecosphere when they operate within the financial scope defined by this part. 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cosphere covering financial activity and financial structured information process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the Archetype Classification Model defined in Section 5 and from the original FX Demo Reference Architecture classification material; generalised for the Financial Systems Archetype conceptual layer. 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inance Ecosphere is not a runtime identifier, a DDS Domain ID, a deployment namespace, a repository path, an organisation, a regulator, a market, or an implementation boundary. 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Monetary Ecosystem is part of the Finance Ecosphere. 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03:23</meta:creation-date>
    <dc:creator>Generated</dc:creator>
    <dc:date>2026-08-24T09::03:23</dc:date>
    <dc:language>en-US</dc:language>
    <meta:editing-cycles>1</meta:editing-cycles>
    <meta:editing-duration>PT0S</meta:editing-duration>
    <dc:title>dido:99_annexes:annex-b-terms-and-definitions:f:finance_ecosphere</dc:title>
  </office:meta>
</office:document-meta>
</file>