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ilename"/><text:bookmark-start text:name="__RefHeading___filename_1"/><text:bookmark-start text:name="filename"/>Filename<text:bookmark-end text:name="__RefHeading___filename_1"/><text:bookmark-end text:name="filenam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<text:span text:style-name="Strong_20_Emphasis">Filename</text:span> provides the name used to identify a file within an applicable file-naming context.</text:p>
      <text:p text:style-name="Text_20_body">A Filename may include a <text:a xlink:type="simple" xlink:href="https://wiki.didosolutions.com/dido/99_annexes/annex-b-terms-and-definitions/f/file_extension" text:style-name="Internet_20_link" text:visited-style-name="Visited_20_Internet_20_Link">File Extension</text:a>, but an extension is not required.</text:p>
      <text:p text:style-name="Text_20_body">Examples of filenames include:</text:p>
      <table:table table:style-name="Table_Quotation1">
        <table:table-column/>
        <table:table-row>
          <table:table-cell office:value-type="string" table:style-name="Cell_Quotation1">
            <text:p text:style-name="Preformatted_20_Text">report.pdf<text:line-break/>model.json<text:line-break/>README<text:line-break/>LICENSE<text:line-break/>Makefile</text:p>
          </table:table-cell>
        </table:table-row>
      </table:table>
      <text:p text:style-name="Text_20_body">The rules governing valid filenames depend on the applicable environment. Such rules may govern permitted characters, reserved names, maximum length, case sensitivity, escaping, quoting, or other naming constraints.</text:p>
      <text:p text:style-name="Text_20_body">A Filename identifies the file by name. It does not, by itself, identify the location of the file. Location is represented by a <text:a xlink:type="simple" xlink:href="https://wiki.didosolutions.com/dido/99_annexes/annex-b-terms-and-definitions/f/file_path" text:style-name="Internet_20_link" text:visited-style-name="Visited_20_Internet_20_Link">File Path</text:a> or another applicable location mechanis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name assigned to a file within an applicable file-naming context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Filename may include a File Extension, but a File Extension is not required.</text:p>
      <text:p text:style-name="Text_20_body">A Filename may require escaping or quoting when represented in a particular logical or physical environment. Such representation rules do not change the conceptual Filenam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ollowing are examples of Filenames:</text:p>
      <table:table table:style-name="Table_Quotation1">
        <table:table-column/>
        <table:table-row>
          <table:table-cell office:value-type="string" table:style-name="Cell_Quotation1">
            <text:p text:style-name="Preformatted_20_Text">test-results.json<text:line-break/>architecture.svg<text:line-break/>README</text:p>
          </table:table-cell>
        </table:table-row>
      </table:table>
      <text:p text:style-name="Text_20_body">In:</text:p>
      <table:table table:style-name="Table_Quotation1">
        <table:table-column/>
        <table:table-row>
          <table:table-cell office:value-type="string" table:style-name="Cell_Quotation1">
            <text:p text:style-name="Preformatted_20_Text">test-results.json</text:p>
          </table:table-cell>
        </table:table-row>
      </table:table>
      <text:p text:style-name="Text_20_body"><text:span text:style-name="Source_20_Text">test-results.json</text:span> is the Filename and <text:span text:style-name="Source_20_Text">json</text:span> is the File Extens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2::57:05</meta:creation-date>
    <dc:creator>Generated</dc:creator>
    <dc:date>2026-08-24T22::57:05</dc:date>
    <dc:language>en-US</dc:language>
    <meta:editing-cycles>1</meta:editing-cycles>
    <meta:editing-duration>PT0S</meta:editing-duration>
    <dc:title>dido:99_annexes:annex-b-terms-and-definitions:f:filename</dc:title>
  </office:meta>
</office:document-meta>
</file>