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f:file_path"/><text:bookmark-start text:name="__RefHeading___file_path_1"/><text:bookmark-start text:name="file_path"/>File Path<text:bookmark-end text:name="__RefHeading___file_path_1"/><text:bookmark-end text:name="file_path"/></text:h>
      <text:p text:style-name="Text_20_body"><text:a xlink:type="simple" xlink:href="https://wiki.didosolutions.com/dido/99_annexes/annex-b-terms-and-definitions/start" text:style-name="Internet_20_link" text:visited-style-name="Visited_20_Internet_20_Link">Go up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A <text:span text:style-name="Strong_20_Emphasis">File Path</text:span> identifies a location within a hierarchical file or resource naming structure.</text:p>
      <text:p text:style-name="Text_20_body">A File Path consists conceptually of an ordered sequence of path components. A path component may identify a directory, container, intermediate location, or terminal <text:a xlink:type="simple" xlink:href="https://wiki.didosolutions.com/dido/99_annexes/annex-b-terms-and-definitions/f/filename" text:style-name="Internet_20_link" text:visited-style-name="Visited_20_Internet_20_Link">Filename</text:a>.</text:p>
      <text:p text:style-name="Text_20_body">For example:</text:p>
      <table:table table:style-name="Table_Quotation1">
        <table:table-column/>
        <table:table-row>
          <table:table-cell office:value-type="string" table:style-name="Cell_Quotation1">
            <text:p text:style-name="Preformatted_20_Text">reports/2026/quarterly/report.pdf</text:p>
          </table:table-cell>
        </table:table-row>
      </table:table>
      <text:p text:style-name="Text_20_body">represents a hierarchy leading to the Filename:</text:p>
      <table:table table:style-name="Table_Quotation1">
        <table:table-column/>
        <table:table-row>
          <table:table-cell office:value-type="string" table:style-name="Cell_Quotation1">
            <text:p text:style-name="Preformatted_20_Text">report.pdf</text:p>
          </table:table-cell>
        </table:table-row>
      </table:table>
      <text:p text:style-name="Text_20_body">The conceptual File Path does not prescribe a particular path separator or path syntax.</text:p>
      <text:p text:style-name="Text_20_body">Different logical or physical environments may represent paths using constructs such as:</text:p>
      <table:table table:style-name="Table_Quotation1">
        <table:table-column/>
        <table:table-row>
          <table:table-cell office:value-type="string" table:style-name="Cell_Quotation1">
            <text:p text:style-name="Preformatted_20_Text">/<text:line-break/>\<text:line-break/>:<text:line-break/>URI syntax<text:line-break/>UNC syntax<text:line-break/>container-specific syntax</text:p>
          </table:table-cell>
        </table:table-row>
      </table:table>
      <text:p text:style-name="Text_20_body">A File Path may be absolute, relative, rooted, or otherwise contextual according to the applicable naming environment.</text:p>
      <text:p text:style-name="Text_20_body">Although a hierarchical file structure has namespace-like characteristics, a File Path is distinct from a <text:a xlink:type="simple" xlink:href="https://wiki.didosolutions.com/dido/99_annexes/annex-b-terms-and-definitions/n/namespace" text:style-name="Internet_20_link" text:visited-style-name="Visited_20_Internet_20_Link">Namespace</text:a>. A Namespace establishes a naming and interpretation context, while a File Path identifies a location within a hierarchical naming structure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An ordered representation of a location within a hierarchical file or resource naming structure.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DIDO Solutions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A File Path does not prescribe a particular filesystem, operating system, separator character, or encoding.</text:p>
      <text:p text:style-name="Text_20_body">A File Path may include a Filename as its terminal component, but a File Path may also identify a directory or other intermediate location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The following conceptual File Path:</text:p>
      <table:table table:style-name="Table_Quotation1">
        <table:table-column/>
        <table:table-row>
          <table:table-cell office:value-type="string" table:style-name="Cell_Quotation1">
            <text:p text:style-name="Preformatted_20_Text">models/testing/test-definition.json</text:p>
          </table:table-cell>
        </table:table-row>
      </table:table>
      <text:p text:style-name="Text_20_body">contains the ordered path components:</text:p>
      <table:table table:style-name="Table_Quotation1">
        <table:table-column/>
        <table:table-row>
          <table:table-cell office:value-type="string" table:style-name="Cell_Quotation1">
            <text:p text:style-name="Preformatted_20_Text">models<text:line-break/>testing<text:line-break/>test-definition.json</text:p>
          </table:table-cell>
        </table:table-row>
      </table:table>
      <text:p text:style-name="Text_20_body">The final component is the Filename:</text:p>
      <table:table table:style-name="Table_Quotation1">
        <table:table-column/>
        <table:table-row>
          <table:table-cell office:value-type="string" table:style-name="Cell_Quotation1">
            <text:p text:style-name="Preformatted_20_Text">test-definition.json</text:p>
          </table:table-cell>
        </table:table-row>
      </table:table>
      <text:p text:style-name="Text_20_body">The use of <text:span text:style-name="Source_20_Text">/</text:span> in the example is illustrative and does not prescribe a particular logical representation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22::57:09</meta:creation-date>
    <dc:creator>Generated</dc:creator>
    <dc:date>2026-08-24T22::57:09</dc:date>
    <dc:language>en-US</dc:language>
    <meta:editing-cycles>1</meta:editing-cycles>
    <meta:editing-duration>PT0S</meta:editing-duration>
    <dc:title>dido:99_annexes:annex-b-terms-and-definitions:f:file_path</dc:title>
  </office:meta>
</office:document-meta>
</file>