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ile_extension"/><text:bookmark-start text:name="__RefHeading___file_extension_1"/><text:bookmark-start text:name="file_extension"/>File Extension<text:bookmark-end text:name="__RefHeading___file_extension_1"/><text:bookmark-end text:name="file_extens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<text:span text:style-name="Strong_20_Emphasis">File Extension</text:span> is a suffix associated with a <text:a xlink:type="simple" xlink:href="https://wiki.didosolutions.com/dido/99_annexes/annex-b-terms-and-definitions/f/filename" text:style-name="Internet_20_link" text:visited-style-name="Visited_20_Internet_20_Link">Filename</text:a> that conventionally identifies a file format, file type, or intended interpretation.</text:p>
      <text:p text:style-name="Text_20_body">Examples include:</text:p>
      <table:table table:style-name="Table_Quotation1">
        <table:table-column/>
        <table:table-row>
          <table:table-cell office:value-type="string" table:style-name="Cell_Quotation1">
            <text:p text:style-name="Preformatted_20_Text">pdf<text:line-break/>json<text:line-break/>xml<text:line-break/>svg<text:line-break/>md</text:p>
          </table:table-cell>
        </table:table-row>
      </table:table>
      <text:p text:style-name="Text_20_body">For example, in:</text:p>
      <table:table table:style-name="Table_Quotation1">
        <table:table-column/>
        <table:table-row>
          <table:table-cell office:value-type="string" table:style-name="Cell_Quotation1">
            <text:p text:style-name="Preformatted_20_Text">test-results.json</text:p>
          </table:table-cell>
        </table:table-row>
      </table:table>
      <text:p text:style-name="Text_20_body">the File Extension is:</text:p>
      <table:table table:style-name="Table_Quotation1">
        <table:table-column/>
        <table:table-row>
          <table:table-cell office:value-type="string" table:style-name="Cell_Quotation1">
            <text:p text:style-name="Preformatted_20_Text">json</text:p>
          </table:table-cell>
        </table:table-row>
      </table:table>
      <text:p text:style-name="Text_20_body">A File Extension is conventionally associated with the interpretation of a file, but it does not establish that the contents of the file actually conform to the indicated format.</text:p>
      <text:p text:style-name="Text_20_body">For example, a file named:</text:p>
      <table:table table:style-name="Table_Quotation1">
        <table:table-column/>
        <table:table-row>
          <table:table-cell office:value-type="string" table:style-name="Cell_Quotation1">
            <text:p text:style-name="Preformatted_20_Text">report.pdf</text:p>
          </table:table-cell>
        </table:table-row>
      </table:table>
      <text:p text:style-name="Text_20_body">may have the File Extension <text:span text:style-name="Source_20_Text">pdf</text:span>, but the extension alone does not establish that the contents constitute a valid PDF document.</text:p>
      <text:p text:style-name="Text_20_body">Some Filenames do not contain a File Extension.</text:p>
      <text:p text:style-name="Text_20_body">Examples include:</text:p>
      <table:table table:style-name="Table_Quotation1">
        <table:table-column/>
        <table:table-row>
          <table:table-cell office:value-type="string" table:style-name="Cell_Quotation1">
            <text:p text:style-name="Preformatted_20_Text">README<text:line-break/>LICENSE<text:line-break/>Makefile</text:p>
          </table:table-cell>
        </table:table-row>
      </table:table>
      <text:p text:style-name="Text_20_body">The syntax used to separate a File Extension from the remainder of a Filename is determined by the applicable naming convention or environmen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suffix associated with a Filename that conventionally identifies a file format, file type, or intended interpretation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File Extension is optional unless required by an applicable policy, naming convention, or environment.</text:p>
      <text:p text:style-name="Text_20_body">A File Extension provides an indication of intended file interpretation and does not, by itself, establish conformance of the file contents to a particular file format.</text:p>
      <text:p text:style-name="Text_20_body">The separator used between the Filename stem and the File Extension is representation-depend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For the Filename:</text:p>
      <table:table table:style-name="Table_Quotation1">
        <table:table-column/>
        <table:table-row>
          <table:table-cell office:value-type="string" table:style-name="Cell_Quotation1">
            <text:p text:style-name="Preformatted_20_Text">architecture.svg</text:p>
          </table:table-cell>
        </table:table-row>
      </table:table>
      <text:p text:style-name="Text_20_body">the File Extension is:</text:p>
      <table:table table:style-name="Table_Quotation1">
        <table:table-column/>
        <table:table-row>
          <table:table-cell office:value-type="string" table:style-name="Cell_Quotation1">
            <text:p text:style-name="Preformatted_20_Text">svg</text:p>
          </table:table-cell>
        </table:table-row>
      </table:table>
      <text:p text:style-name="Text_20_body">For the Filename:</text:p>
      <table:table table:style-name="Table_Quotation1">
        <table:table-column/>
        <table:table-row>
          <table:table-cell office:value-type="string" table:style-name="Cell_Quotation1">
            <text:p text:style-name="Preformatted_20_Text">README</text:p>
          </table:table-cell>
        </table:table-row>
      </table:table>
      <text:p text:style-name="Text_20_body">no File Extension is pres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2::57:06</meta:creation-date>
    <dc:creator>Generated</dc:creator>
    <dc:date>2026-08-24T22::57:06</dc:date>
    <dc:language>en-US</dc:language>
    <meta:editing-cycles>1</meta:editing-cycles>
    <meta:editing-duration>PT0S</meta:editing-duration>
    <dc:title>dido:99_annexes:annex-b-terms-and-definitions:f:file_extension</dc:title>
  </office:meta>
</office:document-meta>
</file>