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idelity_criterion"/><text:bookmark-start text:name="__RefHeading___fidelity_criterion_1"/><text:bookmark-start text:name="fidelity_criterion"/>Fidelity Criterion<text:bookmark-end text:name="__RefHeading___fidelity_criterion_1"/><text:bookmark-end text:name="fidelity_criter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Fidelity Criterion specifies an acceptable degree of correspondence between a representation and the characteristics it represents.</text:p>
      <text:p text:style-name="Text_20_body">Within a <text:a xlink:type="simple" xlink:href="https://wiki.didosolutions.com/dido/99_annexes/annex-b-terms-and-definitions/t/twin_relationship" text:style-name="Internet_20_link" text:visited-style-name="Visited_20_Internet_20_Link">Twin Relationship</text:a>, Fidelity Criteria establish the conditions used to assess whether a <text:a xlink:type="simple" xlink:href="https://wiki.didosolutions.com/dido/99_annexes/annex-b-terms-and-definitions/t/twin_realization" text:style-name="Internet_20_link" text:visited-style-name="Visited_20_Internet_20_Link">Twin Realization</text:a> represents an applicable characteristic with sufficient correspondence for the intended purpose.</text:p>
      <text:p text:style-name="Text_20_body">Fidelity Criteria may address numerical tolerance, temporal accuracy, behavioral correspondence, state correspondence, completeness, resolution, or other measurable characteristics.</text:p>
      <text:p text:style-name="Text_20_body">Fidelity is purpose-dependent. A Twin Realization may satisfy the Fidelity Criteria for one Test Definition while failing the criteria established for another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criterion that specifies an acceptable degree of correspondence between a representation and the characteristics it repres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comparison and validation of virtual and physical Twin Nodes<text:a xlink:type="simple" xlink:href="https://wiki.didosolutions.com/dido/03-dido-te/99-annexes/annex-b-references/dte-002" text:style-name="Internet_20_link" text:visited-style-name="Visited_20_Internet_20_Link">[DTE2] Non-Traditional BAA Submission</text:a>, Digital Twin concepts, scenario testing, and comparison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Digital Twin conceptsDIDO-TE normalization of the source concepts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Fidelity Criterion does not require exact equality between a representation and its referent.</text:p>
      <text:p text:style-name="Text_20_body">The applicable Test Definition, Configuration, requirement, or governing source establishes the acceptable level of correspondence.</text:p>
      <text:p text:style-name="Text_20_body">Multiple Fidelity Criteria may apply to the same Twin Relationship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Definition requires a virtual Twin Realization to reproduce a measured pressure value within ±1 percent and within 50 milliseconds of the corresponding real-world observation.</text:p>
      <text:p text:style-name="Text_20_body">The numerical tolerance and timing tolerance form Fidelity Criteria for that tes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3:37</meta:creation-date>
    <dc:creator>Generated</dc:creator>
    <dc:date>2026-08-22T13::33:37</dc:date>
    <dc:language>en-US</dc:language>
    <meta:editing-cycles>1</meta:editing-cycles>
    <meta:editing-duration>PT0S</meta:editing-duration>
    <dc:title>dido:99_annexes:annex-b-terms-and-definitions:f:fidelity_criterion</dc:title>
  </office:meta>
</office:document-meta>
</file>