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f:fedramp"/><text:bookmark-start text:name="__RefHeading___federal_risk_and_authorization_management_program_fedramp_1"/><text:bookmark-start text:name="federal_risk_and_authorization_management_program_fedramp"/>Federal Risk and Authorization Management Program (FedRAMP)<text:bookmark-end text:name="__RefHeading___federal_risk_and_authorization_management_program_fedramp_1"/><text:bookmark-end text:name="federal_risk_and_authorization_management_program_fedramp"/></text:h>
      <text:p text:style-name="Text_20_body"><text:a xlink:type="simple" xlink:href="https://wiki.didosolutions.com/dido/99_annexes/annex-b-terms-and-definitions/start" text:style-name="Internet_20_link" text:visited-style-name="Visited_20_Internet_20_Link">Go up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The Federal Risk and Authorization Management Program (FedRAMP) establishes a government-wide approach for evaluating cloud computing products and services used by United States federal agencies.</text:p>
      <text:p text:style-name="Text_20_body">FedRAMP provides common security assessment rules, documentation expectations, evidence, and authorization-related information that federal agencies can use when making risk-based decisions about cloud services.</text:p>
      <text:p text:style-name="Text_20_body">FedRAMP applies to cloud computing products and services within its defined scope. FedRAMP does not replace an agency's responsibility to make its own authorization and risk-management decisions.</text:p>
      <text:p text:style-name="Text_20_body">Within Crucible documentation, FedRAMP provides a source for:</text:p>
      <text:a xlink:type="simple" xlink:href="https://wiki.didosolutions.com/dido/99_annexes/annex-b-terms-and-definitions/c/compliance_baseline" text:style-name="Internet_20_link" text:visited-style-name="Visited_20_Internet_20_Link">Compliance Baselines</text:a>
      <text:p text:style-name="Text_20_body">Security controlsAssessment criteriaSecurity-control implementation informationCompliance findingsCompliance <text:a xlink:type="simple" xlink:href="https://wiki.didosolutions.com/dido/99_annexes/annex-b-terms-and-definitions/e/evidence" text:style-name="Internet_20_link" text:visited-style-name="Visited_20_Internet_20_Link">Evidence</text:a>Authorization-supporting information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A United States government-wide program that provides a standardized approach to the security assessment and authorization of cloud computing products and services used by federal agencies.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ederal Risk and Authorization Management Program, FedRAMP.gov.</text:p>
      <text:p text:style-name="Text_20_body">United States federal law and government-wide guidance governing the Federal Risk and Authorization Management Program.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e acronym <text:span text:style-name="Strong_20_Emphasis">FedRAMP</text:span> means <text:span text:style-name="Strong_20_Emphasis">Federal Risk and Authorization Management Program</text:span>.</text:p>
      <text:p text:style-name="Text_20_body">FedRAMP supplies assessment and authorization information that federal agencies use when making authorization decisions. FedRAMP does not itself issue a government-wide <text:a xlink:type="simple" xlink:href="https://wiki.didosolutions.com/dido/99_annexes/annex-b-terms-and-definitions/a/authorization_to_operate" text:style-name="Internet_20_link" text:visited-style-name="Visited_20_Internet_20_Link">Authorization to Operate (ATO)</text:a> for every agency use of a cloud service.</text:p>
      <text:p text:style-name="Text_20_body">A FedRAMP <text:a xlink:type="simple" xlink:href="https://wiki.didosolutions.com/dido/99_annexes/annex-b-terms-and-definitions/c/compliance_baseline" text:style-name="Internet_20_link" text:visited-style-name="Visited_20_Internet_20_Link">Compliance Baseline</text:a> represents compliance criteria derived from an identified FedRAMP baseline or assessment framework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Crucible defines a FedRAMP Compliance Baseline that identifies security controls, assessment criteria, required implementation information, and supporting Evidence for a cloud service deployment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0::42:18</meta:creation-date>
    <dc:creator>Generated</dc:creator>
    <dc:date>2026-08-24T10::42:18</dc:date>
    <dc:language>en-US</dc:language>
    <meta:editing-cycles>1</meta:editing-cycles>
    <meta:editing-duration>PT0S</meta:editing-duration>
    <dc:title>dido:99_annexes:annex-b-terms-and-definitions:f:fedramp</dc:title>
  </office:meta>
</office:document-meta>
</file>