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ault_injection"/><text:bookmark-start text:name="__RefHeading___fault_injection_1"/><text:bookmark-start text:name="fault_injection"/>Fault Injection<text:bookmark-end text:name="__RefHeading___fault_injection_1"/><text:bookmark-end text:name="fault_injec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ault Injection deliberately introduces a specified <text:a xlink:type="simple" xlink:href="https://wiki.didosolutions.com/dido/99_annexes/annex-b-terms-and-definitions/f/fault" text:style-name="Internet_20_link" text:visited-style-name="Visited_20_Internet_20_Link">Fault</text:a> into a test object or its operating environment under controlled test conditions.</text:p>
      <text:p text:style-name="Text_20_body">Fault Injection supports the evaluation of fault detection, containment, tolerance, recovery, resilience, and failure behaviour. The governing <text:a xlink:type="simple" xlink:href="https://wiki.didosolutions.com/dido/99_annexes/annex-b-terms-and-definitions/t/test_definition" text:style-name="Internet_20_link" text:visited-style-name="Visited_20_Internet_20_Link">Test Definition</text:a> identifies the Fault, target, injection point, initiating condition, timing, duration, intensity, scope, expected effects, prohibited effects, termination conditions, and recovery conditions.</text:p>
      <text:p text:style-name="Text_20_body">The governing <text:a xlink:type="simple" xlink:href="https://wiki.didosolutions.com/dido/99_annexes/annex-b-terms-and-definitions/t/test_procedure" text:style-name="Internet_20_link" text:visited-style-name="Visited_20_Internet_20_Link">Test Procedure</text:a> specifies the actions used to prepare, authorize, perform, control, terminate, and recover from the Fault Injection.</text:p>
      <text:p text:style-name="Text_20_body">Fault Injection differs from the uncontrolled occurrence of a Fault. Fault Injection introduces the Fault deliberately under specified and controlled conditions. A Fault that occurs outside those conditions is not part of the authorized Fault Injection.</text:p>
      <text:p text:style-name="Text_20_body">Fault Injection also differs from the resulting response of the test object. The injection is the deliberate test action; the Fault is the introduced condition; the observed behaviour is the response to that condi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deliberate introduction of a specified <text:a xlink:type="simple" xlink:href="https://wiki.didosolutions.com/dido/99_annexes/annex-b-terms-and-definitions/f/fault" text:style-name="Internet_20_link" text:visited-style-name="Visited_20_Internet_20_Link">Fault</text:a> into a test object or its operating environment under controlled test conditions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TE controlled definition, informed by the dependability and software-engineering concepts in ISO/IEC/IEEE 24765, <text:span text:style-name="Emphasis">Systems and software engineering — Vocabulary</text:span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ault Injection requires an identified target and a specified Fault. For NOD-010, the target is a <text:a xlink:type="simple" xlink:href="https://wiki.didosolutions.com/dido/99_annexes/annex-b-terms-and-definitions/n/node" text:style-name="Internet_20_link" text:visited-style-name="Visited_20_Internet_20_Link">Node</text:a> or a condition governing the Node’s operation.</text:p>
      <text:p text:style-name="Text_20_body">The term does not imply a particular injection mechanism. Fault Injection may alter state, processing, timing, inputs, outputs, <text:a xlink:type="simple" xlink:href="https://wiki.didosolutions.com/dido/99_annexes/annex-b-terms-and-definitions/n/node_binding" text:style-name="Internet_20_link" text:visited-style-name="Visited_20_Internet_20_Link">Node Bindings</text:a>, Dependencies, interfaces, services, communication, or resource availability.</text:p>
      <text:p text:style-name="Text_20_body">The presence of the injected Fault does not establish the Test Outcome. The observed response requires evaluation against the governing Test Defini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est Procedure introduces a specified 500-millisecond communication delay into a Node Binding for 30 seconds. The deliberate introduction of the delay is Fault Injection. The delay is the injected Fault. The Node’s observed response provides information used to determine the <text:a xlink:type="simple" xlink:href="https://wiki.didosolutions.com/dido/99_annexes/annex-b-terms-and-definitions/t/test_outcome" text:style-name="Internet_20_link" text:visited-style-name="Visited_20_Internet_20_Link">Test Outcom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4:48</meta:creation-date>
    <dc:creator>Generated</dc:creator>
    <dc:date>2026-08-22T17::04:48</dc:date>
    <dc:language>en-US</dc:language>
    <meta:editing-cycles>1</meta:editing-cycles>
    <meta:editing-duration>PT0S</meta:editing-duration>
    <dc:title>dido:99_annexes:annex-b-terms-and-definitions:f:fault_injection</dc:title>
  </office:meta>
</office:document-meta>
</file>